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oor het organiseren van een optreden van rockband Boamus  op 9 september 2022 in de achtertuin  op locatie Sint Bavostraat 79 in Rij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een melding ontvangen voor het organiseren van een optreden van rockband Boamus op 9 september 2022 in de achtertuin op locatie Sint Bavostraat 79 in Rijsbergen. De melding is geregistreerd onder zaaknummer Z22-003996.</text:p>
            <text:p text:style-name="common-al">Met de melding vergunningsvrij evenement is ingestemd.</text:p>
            <text:p text:style-name="common-al">U kunt tegen een melding geen zienswijze, bezwaar of beroep indienen.</text:p>
            <text:p text:style-name="common-al">
            <text:span text:style-name="nadrukvet">
              <text:span text:style-name="nadrukvet">Inzage</text:span>
            </text:span>
          </text:p>
            <text:p text:style-name="common-al">Heeft u vragen of wenst u de meldingin te zien, dan kunt u mailen naar gemeente@zundert.nl o.v.v. publicatie Z22-003996 of u kunt telefonisch contact opnemen via 076-59956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06108</text:span><text:line-break/><text:date style:data-style-name="dag" text:fixed="true" text:date-value="2022-09-09"/><text:line-break/><text:date style:data-style-name="jaar" text:fixed="true" text:date-value="2022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6108</text:span><text:date style:data-style-name="nicedate" text:fixed="true" text:date-value="2022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6108</text:span><text:date style:data-style-name="nicedate" text:fixed="true" text:date-value="2022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27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melding voor het organiseren van een optreden van rockband Boamus  op 9 september 2022 in de achtertuin  op locatie Sint Bavostraat 79 in Rijsbergen</meta:user-defined>
    <meta:user-defined meta:name="DCTERMS.W3CDTF/DCTERMS.available">2022-09-09</meta:user-defined>
    <meta:user-defined meta:name="DCTERMS.W3CDTF/OVERHEIDop.jaargang">2022</meta:user-defined>
    <meta:user-defined meta:name="OVERHEIDop.publicationIssue">406108</meta:user-defined>
    <meta:user-defined meta:name="OVERHEIDop.GmbID/DC.identifier">gmb-2022-406108</meta:user-defined>
    <meta:user-defined meta:name="OVERHEIDop.versieInformatie"/>
  </office:meta>
</office:document-meta>
</file>