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WONING IN EEN KAMERVERHUURPAND MET 4 KAMERS, HESSELSTRAAT 9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oning in een kamerverhuurpand met 4 kamers op het perceel Hesselstraat 9 te Heerenveen  (05-09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03150</text:span><text:line-break/><text:date style:data-style-name="dag" text:fixed="true" text:date-value="2022-09-08"/><text:line-break/><text:date style:data-style-name="jaar" text:fixed="true" text:date-value="2022-09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3150</text:span><text:date style:data-style-name="nicedate" text:fixed="true" text:date-value="2022-09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3150</text:span><text:date style:data-style-name="nicedate" text:fixed="true" text:date-value="2022-09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OMGEVINGSVERGUNNING, VERANDEREN VAN EEN WONING IN EEN KAMERVERHUURPAND MET 4 KAMERS, HESSELSTRAAT 9 HEERENVEEN</meta:user-defined>
    <meta:user-defined meta:name="DCTERMS.W3CDTF/DCTERMS.available">2022-09-08</meta:user-defined>
    <meta:user-defined meta:name="DCTERMS.W3CDTF/OVERHEIDop.jaargang">2022</meta:user-defined>
    <meta:user-defined meta:name="OVERHEIDop.publicationIssue">403150</meta:user-defined>
    <meta:user-defined meta:name="OVERHEIDop.GmbID/DC.identifier">gmb-2022-403150</meta:user-defined>
    <meta:user-defined meta:name="OVERHEIDop.versieInformatie"/>
  </office:meta>
</office:document-meta>
</file>