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Tichelwei 26a Oostrum vastgesteld</text:p>
      <text:section text:name="zakelijke-mededeling_id1-3-2" text:style-name="zakelijke-mededeling">
        <text:section text:name="zakelijke-mededeling-tekst_id1-3-2-1" text:style-name="zakelijke-mededeling-tekst">
          <text:section text:name="tekst_id1-3-2-1-1" text:style-name="tekst">
            <text:p text:style-name="common-al">Op 23 augustus 2022 heeft het college van burgemeester en wethouders het wijzigingsplan Tichelwei 26a Oostrum gewijzigd vastgesteld (NL.IMRO.1970.WpOstichelwei26a-VA01). </text:p>
            <text:p text:style-name="common-al">Het planvoornemen is om ter plaatse van Tichelwei 26a in Oostrum met de bouw van een veldschuur een verbetering van gebouwen en omliggende gronden door te voeren. Via de wijzigingsbevoegdheid in artikel 3.7.11 van het bestemmingsplan Bûtengebiet Dongeradeel is het mogelijk om ter plaatse van de nog aanwezige schuur de aanduiding “specifieke vorm van agrarisch-veldschuur” aan het bestemmingsplan toe te voegen. Daarmee wordt ter plekke van de planlocatie het bestemmingsplan herzien en de planologische bouwrechten (weer) gevestigd op het planperceel.</text:p>
            <text:p text:style-name="common-al">
            <text:span text:style-name="nadrukvet">Wijzigingen ten opzichte van het ontwerpwijzigingsplan</text:span>
          </text:p>
            <text:p text:style-name="common-al">Bij de vaststelling zijn de volgende wijzigingen aan het bestemmingsplan aangebracht:</text:p>
            <text:p text:style-name="common-al">Verwijderen van de afwijkingsbevoegdheid voor het oprichten van een kleinschalig kampeerterrein in de regels;</text:p>
            <text:p text:style-name="common-al">Toevoegen dubbelbestemming Waarde-Archeologie aan de verbeelding en regels</text:p>
            <text:p text:style-name="common-al">
            <text:span text:style-name="nadrukvet">Het wijzigingsplan inzien</text:span>
          </text:p>
            <text:p text:style-name="common-al">U kunt het wijzigingsplan en bijbehorende stukken inzien op www.ruimtelijkeplannen.nl (NL.IMRO.1970.WpOstichelwei26a-VA01). Wilt u het wijzigingsplan en bijbehorende stukken in een gemeentehuis inzien? Dan kunt u telefonisch een afspraak maken via telefoonnummer 0519-298888</text:p>
            <text:p text:style-name="common-al">
            <text:span text:style-name="nadrukvet">Wilt u reageren?</text:span>
          </text:p>
            <text:p text:style-name="common-al">Als u het niet eens bent met het besluit van het college van burgemeester en wethouders over de vaststelling van het bestemmingsplan kunt u beroep instellen. Dit kan van 8 september 2022 tot en met 19 oktober 2022. Dit kunt u doen door een beroepschrift in te dienen bij de Afdeling bestuursrechtspraak van de Raad van State (postbus 20019, 2500 EA in Den Haag). </text:p>
            <text:p text:style-name="common-al">Samen met het indienen van een beroepschrift kunt u ook een verzoek om een voorlopige voorziening indienen bij de Afdeling bestuursrechtspraak. Hiermee kunt u de bestuursrechter vragen een voorlopige voorziening te treffen om het in werking treden (van een deel of delen) van het besluit uit te stellen. Meer informatie over het beroep en de voorlopige voorziening kunt u vinden op de website van de Raad van State, www.raadvanstate.nl/bestuursrechtspraak</text:p>
            <text:p text:style-name="common-al">
            <text:span text:style-name="nadrukvet">Heeft u vragen?</text:span>
          </text:p>
            <text:p text:style-name="common-al">Neem dan contact op met het team Romte, via telefoonnummer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0841</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0841</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0841</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6/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WpOstichelwei26a-VA01</meta:user-defined>
    <dc:language>nl</dc:language>
    <meta:user-defined meta:name="OVERHEIDop.locatietype/OVERHEIDop.gebiedsmarkering">Adres</meta:user-defined>
    <meta:user-defined meta:name="DC.title">Wijzigingsplan Tichelwei 26a Oostrum vastgesteld</meta:user-defined>
    <meta:user-defined meta:name="DCTERMS.W3CDTF/DCTERMS.available">2022-09-07</meta:user-defined>
    <meta:user-defined meta:name="DCTERMS.W3CDTF/OVERHEIDop.jaargang">2022</meta:user-defined>
    <meta:user-defined meta:name="OVERHEIDop.publicationIssue">400841</meta:user-defined>
    <meta:user-defined meta:name="OVERHEIDop.GmbID/DC.identifier">gmb-2022-400841</meta:user-defined>
    <meta:user-defined meta:name="OVERHEIDop.versieInformatie"/>
  </office:meta>
</office:document-meta>
</file>