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Standplaatsvergunning diverse locatie in de gemeent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standplaatsvergunning</text:span>
          </text:p>
            <text:p text:style-name="common-al">Diverse locaties in gemeente het innemen van een standplaats voor een mobiel onderzoekscentrum ten behoeve van het bevolkingsonderzoek borstkanker. De periode van plaatsing is van begin oktober 2022 tot eind januari 2023. (besluit is verzonden op 2 september 2022).</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98776</text:span><text:line-break/><text:date style:data-style-name="dag" text:fixed="true" text:date-value="2022-09-07"/><text:line-break/><text:date style:data-style-name="jaar" text:fixed="true" text:date-value="2022-09-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98776</text:span><text:date style:data-style-name="nicedate" text:fixed="true" text:date-value="2022-09-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98776</text:span><text:date style:data-style-name="nicedate" text:fixed="true" text:date-value="2022-09-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4.8/xml/MC-DRP-BeschikkingAfhandeling-Web-ZM.xml</meta:user-defined>
    <meta:user-defined meta:name="OVERHEID.Gemeente/DC.creator">Noardeast-Fryslân</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20221814</meta:user-defined>
    <dc:language>nl</dc:language>
    <meta:user-defined meta:name="OVERHEIDop.locatietype/OVERHEIDop.gebiedsmarkering">Gemeente</meta:user-defined>
    <meta:user-defined meta:name="DC.title">Standplaatsvergunning diverse locatie in de gemeente</meta:user-defined>
    <meta:user-defined meta:name="DCTERMS.W3CDTF/DCTERMS.available">2022-09-07</meta:user-defined>
    <meta:user-defined meta:name="DCTERMS.W3CDTF/OVERHEIDop.jaargang">2022</meta:user-defined>
    <meta:user-defined meta:name="OVERHEIDop.publicationIssue">398776</meta:user-defined>
    <meta:user-defined meta:name="OVERHEIDop.GmbID/DC.identifier">gmb-2022-398776</meta:user-defined>
    <meta:user-defined meta:name="OVERHEIDop.versieInformatie"/>
  </office:meta>
</office:document-meta>
</file>