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 Welstandsnota Noardeast-Fryslân ter inzage</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Burgemeester en wethouders maken bekend dat zij het ontwerp van de (gerepareerde) Welstandsnota gemeente Noardeast-Fryslân ter inzage leggen t/m 19 oktober 2022. </text:p>
            <text:p text:style-name="al">In het kader van beleidsharmonisatie zijn in 2021 de drie welstandsnota’s van de voormalige gemeenten Dongeradeel, Ferwerderadiel en Kollumerland c.a. bij elkaar gebracht tot één document: Welstandsnota Noardeast-Fryslân. Het betrof toen vooral het samenvoegen, het onderling afstemmen en het opheffen van verschillen. Nu is gebleken dat er een aantal zaken niet goed zijn overgenomen bij de samenvoeging. Op deze punten is de welstandsnota nu gecorrigeerd. Het betreft voornamelijk een reparatieronde, het gaat niet om een nieuwe beleidsbenadering. Na deze reparatieronde kunnen (bouw)plannen getoetst worden aan de passende welstandscriteria. </text:p>
            <text:p text:style-name="al">Voor één gebiedje wordt voorgesteld om een ander welstandsregime van toepassing te verklaren, te weten voor het uitbreidingsgebied Teijenswei in Westergeest. Op dit moment geldt daar nog het toetsingskader voor het buitengebied. Als er woningen gerealiseerd gaan worden, is het voornemen om de welstandscriteria “woningbouw na 1950” van toepassing te verklaren.</text:p>
            <text:p text:style-name="al"/>
            <text:p text:style-name="tussenkopcur">Inzien </text:p>
            <text:p text:style-name="al">U kunt de welstandsnota inzien via www.noardeast-fryslan.nl/plannen-noardeast-fryslan-ter-inzage. </text:p>
            <text:p text:style-name="al">U kunt ook via onderstaand telefoonnummer een afspraak maken om de nota in te zien op het gemeentehuis. </text:p>
            <text:p text:style-name="al"/>
            <text:p text:style-name="tussenkopcur">Wilt u reageren? </text:p>
            <text:p text:style-name="al">U kunt uw zienswijze van 08 september tot en met 19 oktober 2022 schriftelijk indienen bij het college van burgemeester en wethouders, postbus 13, 9290 AA te Kollum. Ook kunt u mondeling reageren. Daarvoor kunt u een afspraak maken met team Romte.</text:p>
            <text:p text:style-name="al"/>
            <text:p text:style-name="tussenkopcur">Vragen? </text:p>
            <text:p text:style-name="al">Als u vragen heeft, kunt u contact opnemen met het team Romte, telefoonnummer (0519) 29 88 88.</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98375</text:span><text:line-break/><text:date style:data-style-name="dag" text:fixed="true" text:date-value="2022-09-07"/><text:line-break/><text:date style:data-style-name="jaar" text:fixed="true" text:date-value="2022-09-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98375</text:span><text:date style:data-style-name="nicedate" text:fixed="true" text:date-value="2022-09-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98375</text:span><text:date style:data-style-name="nicedate" text:fixed="true" text:date-value="2022-09-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4.10/xml/MC-DRP-OverigeInformatie-Web-CB.xml</meta:user-defined>
    <meta:user-defined meta:name="OVERHEID.Gemeente/DC.creator">Noardeast-Fryslân</meta:user-defined>
    <meta:user-defined meta:name="OVERHEID.Informatietype/DC.type">officiële publicatie</meta:user-defined>
    <meta:user-defined meta:name="OVERHEIDop.Rubriek/DC.type">overige overheidsinformatie</meta:user-defined>
    <meta:user-defined meta:name="OVERHEID.Gemeente/OVERHEID.authority">Noardeast-Fryslân</meta:user-defined>
    <meta:user-defined meta:name="OVERHEID.Gemeente/DCTERMS.publisher">Noardeast-Fryslân</meta:user-defined>
    <meta:user-defined meta:name="OVERHEID.TaxonomieBeleidsagendaDecentraal/OVERHEID.category">Ruimte en infrastructuur | Organisatie en beleid</meta:user-defined>
    <dc:language>nl</dc:language>
    <meta:user-defined meta:name="OVERHEIDop.locatietype/OVERHEIDop.gebiedsmarkering">Gemeente</meta:user-defined>
    <meta:user-defined meta:name="DC.title">Ontwerp Welstandsnota Noardeast-Fryslân ter inzage</meta:user-defined>
    <meta:user-defined meta:name="DCTERMS.W3CDTF/DCTERMS.available">2022-09-07</meta:user-defined>
    <meta:user-defined meta:name="DCTERMS.W3CDTF/OVERHEIDop.jaargang">2022</meta:user-defined>
    <meta:user-defined meta:name="OVERHEIDop.publicationIssue">398375</meta:user-defined>
    <meta:user-defined meta:name="OVERHEIDop.GmbID/DC.identifier">gmb-2022-398375</meta:user-defined>
    <meta:user-defined meta:name="OVERHEIDop.versieInformatie"/>
  </office:meta>
</office:document-meta>
</file>