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behbijVerzamelverkeersbesluitlaadpalenIepstraatSteenbergeni6ea1ae89-f22f-45d9-a666-6dcca6dfadbb.jpg" manifest:media-type="image/x-eps"/>
  <manifest:file-entry manifest:full-path="Pictures/situatietekbehbijVerzamelverkeersbesluitlaadpalenPrinsesIrenestraatDinteloordi73eb5bf2-b320-431b-9927-0c59f96de00e.jpg" manifest:media-type="image/x-eps"/>
  <manifest:file-entry manifest:full-path="Pictures/situatietekbehbijVerzamelverkeersbesluitlaadpalenKapelaanKockstraatSteenbergeni4f4ec495-59ae-4487-bf92-e055d842ce53.jpg" manifest:media-type="image/x-eps"/>
  <manifest:file-entry manifest:full-path="Pictures/situatietekbehbijVerzamelverkeersbesluitlaadpalenWilgepadSteenbergeni71c4b8d9-ef2a-4819-9339-84ee6905e2dd.jpg" manifest:media-type="image/x-eps"/>
  <manifest:file-entry manifest:full-path="Pictures/situatietekbehbijVerzamelverkeersbesluitlaadpalenBoekhoutSteenbergeni18cc553b-3f62-4696-a1d5-a00537e068e6.jpg" manifest:media-type="image/x-eps"/>
  <manifest:file-entry manifest:full-path="Pictures/situatietekbehbijVerzamelverkeersbesluitlaadpalenOostdamSteenbergenief050d65-4017-4d7d-bca9-9eb4fa325737.jpg" manifest:media-type="image/x-eps"/>
  <manifest:file-entry manifest:full-path="Pictures/situatietekbehbijVerzamelverkeersbesluitlaadpalenKartuizerstraatSteenbergenie8c97ae1-d630-4faf-9ff3-dbc7f3a76a81.jpg" manifest:media-type="image/x-eps"/>
  <manifest:file-entry manifest:full-path="Pictures/situatietekbehbijVerzamelverkeersbesluitlaadpalenHetSteenDinteloordie02a9d4d-6194-4610-9e17-1d957b98b3be.jpg" manifest:media-type="image/x-eps"/>
  <manifest:file-entry manifest:full-path="Pictures/situatietekbehbijVerzamelverkeersbesluitlaadpalenRuiterstallenSteenbergeni91e605d1-cdbf-4d73-90b7-ee5b9bf89b3d.jpg" manifest:media-type="image/x-eps"/>
  <manifest:file-entry manifest:full-path="Pictures/situatietekbehbijVerzamelverkeersbesluitlaadpalenvanHoogendorpstraatSteenbergeni4073e008-c1e6-48fb-971e-088d0363c5ff.jpg" manifest:media-type="image/x-eps"/>
  <manifest:file-entry manifest:full-path="Pictures/situatietekbehbijVerzamelverkeersbesluitlaadpalenOostdamSteenbergenid712d8c4-eab7-475f-b158-34a37feff713.jpg" manifest:media-type="image/x-eps"/>
  <manifest:file-entry manifest:full-path="Pictures/situatietekbehbijVerzamelverkeersbesluitlaadpalenNoorddonkSteenbergeni5bc9cbbf-876d-42c9-91f2-b64a7650af81.jpg" manifest:media-type="image/x-eps"/>
  <manifest:file-entry manifest:full-path="Pictures/situatietekbehbijVerzamelverkeersbesluitlaadpalenSeringenlaanSteenbergenic304b271-a8b6-40c4-a7f5-12cb8d76a625.jpg" manifest:media-type="image/x-eps"/>
  <manifest:file-entry manifest:full-path="Pictures/situatietekbehbijVerzamelverkeersbesluitlaadpalenDeGaljoenDinteloordi9ec31246-910a-4e9b-8e6e-ce488483df4d.jpg" manifest:media-type="image/x-eps"/>
  <manifest:file-entry manifest:full-path="Pictures/situatietekbehbijVerzamelverkeersbesluitlaadpalenWaterlinieSteenbergeni21131f1e-25bf-4cb0-b096-b4283caaca8b.jpg" manifest:media-type="image/x-eps"/>
  <manifest:file-entry manifest:full-path="Pictures/situatietekbehbijVerzamelverkeersbesluitlaadpalenVisserstraatSteenbergeni624bae94-1f2d-4124-a04b-a69bc6356c6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9-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9-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9-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9-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9-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9-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9-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9-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office:automatic-styles>
  <office:body>
    <office:text>
      <text:p text:style-name="new_page_staatscourant"/>
      <text:p text:style-name="single-kop-titel"> Rectificatie: Verzamelverkeersbesluit laadpalen Gemeente Steenbergen  </text:p>
      <text:section text:name="regeling_id1-3-2" text:style-name="regeling">
        <text:section text:name="aanhef_id1-3-2-1" text:style-name="aanhef">
          <text:section text:name="context_id1-3-2-1-1" text:style-name="context">
            <text:p text:style-name="context.al">In de publicatie van 26 augustus 2022 is bijlage 1 niet gepubliceerd, daarom deze gerectificeerde bekendmaking.</text:p>
            <text:p text:style-name="context.al"/>
            <text:p text:style-name="context.al">
            <text:span text:style-name="nadrukvet"> Reserveren van parkeerplaatsen voor opladen elektrische voertuigen in gemeente Steenbergen </text:span>
          </text:p>
            <text:p text:style-name="context.al"/>
            <text:p text:style-name="context_bottom"/>
          </text:section>
          <text:p text:style-name="aanhef_wie">Burgemeesters en wethouders van gemeente Steenbergen,</text:p>
          <text:section text:name="considerans_id1-3-2-1-3" text:style-name="considerans">
            <text:p text:style-name="tussenkopcur">
            <text:span text:style-name="nadrukvet">Overwegingen ten aanzien van het besluit</text:span>
          </text:p>
            <text:p text:style-name="considerans.al">
            <text:span text:style-name="nadrukvet">Gelet op:</text:span>
          </text:p>
            <text:p text:style-name="considerans.al">1. Het bepaalde in het Reglement verkeersregels en verkeerstekens 1990 (RVV 1990);</text:p>
            <text:p text:style-name="considerans.al">2. Het bepaalde in de Wegenverkeerswet 1994 (WVW 1994);</text:p>
            <text:p text:style-name="considerans.al">3. Het bepaalde in het Besluit administratieve bepalingen inzake het wegverkeer (BABW).</text:p>
            <text:p text:style-name="considerans.al">
            <text:span text:style-name="nadrukvet">Overwegende:</text:span>
          </text:p>
            <text:p text:style-name="considerans.al">- Dat het centrale doel van het nationale Klimaatakkoord is het terugdringen van de uitstoot van broeikasgassen in Nederland met 49 % ten opzichte van 1990;</text:p>
            <text:p text:style-name="considerans.al">- Dat als onderdeel van het Klimaatakkoord de Nationale Agenda Laadinfrastructuur (NAL) is vastgesteld waarin is opgenomen dat de ontwikkeling van laadinfrastructuur geen belemmering mag vormen voor de groei van het aantal elektrische auto’s;</text:p>
            <text:p text:style-name="considerans.al">- Dat de provincies Noord-Brabant en Limburg en de gemeenten samen de NAL regio Zuid vormen en met de collectieve concessie afspraken uit het Klimaatakkoord voor elektrisch vervoer vormgeven;</text:p>
            <text:p text:style-name="considerans.al">- Dat de provincies Noord-Brabant en Limburg namens de gemeente Steenbergen een contract met Vattenfall hebben afgesloten voor “Plaatsing en exploitatie van slimme laadinfrastructuur”;</text:p>
            <text:p text:style-name="considerans.al">- Dat de gemeente via de provincie een concessieovereenkomst is aangegaan met Vattenfall voor het verlenen van openbare laaddiensten;</text:p>
            <text:p text:style-name="considerans.al">- Dat de provincies Noord-Brabant en Limburg met dit contract namens de deelnemende gemeenten invulling geven aan de doelstellingen en vereisten zoals opgenomen in de Nationaal Agenda Laadinfrastructuur (NAL);</text:p>
            <text:p text:style-name="considerans.al">- Dat een plankaart is opgesteld waarin 15 locaties zijn bepaald waar op basis van de geprognotiseerde behoefte een laadpaal kan worden geplaatst; </text:p>
            <text:p text:style-name="considerans.al">- Dat in de data gedreven prioritering van de locaties het volgende is meegenomen: geaggregeerde verbruiksgegevens van reeds gerealiseerde laadlocaties in de omgeving en een data gedreven prognose van de te verwachten groei van het elektrisch vervoer in de omgeving tot 2025. </text:p>
            <text:p text:style-name="considerans.al">- Dat de laadlocaties op straat- en adresniveau zijn bepaald aan de hand van de plaatsingscriteria zoals afgestemd met de provincies en deelnemende gemeenten en lokale kennis vanuit gemeente Steenbergen</text:p>
            <text:p text:style-name="considerans.al">- Dat de onderstaande verkeersmaatregelen, als bedoeld in artikel 2 WVW 1994, kan leiden tot het beperken van door het verkeer veroorzaakte overlast, hinder of nadelige gevolgen voor het milieu, zoals bedoeld in de Wet Milieubeheer;</text:p>
            <text:p text:style-name="considerans.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nsiderans.al">- Dat de maatregel (gelet op artikel 2 van de Wegenverkeerswet) strekt tot:</text:p>
            <text:p text:style-name="considerans.al">1. het verzekeren van de veiligheid op de weg;</text:p>
            <text:p text:style-name="considerans.al">2. het beschermen van weggebruikers en passagiers;</text:p>
            <text:p text:style-name="considerans.al">3. het voorkomen of beperken van door het verkeer veroorzaakte aantasting van het karakter of van de functie van objecten en gebieden;</text:p>
            <text:p text:style-name="considerans.al">- Dat het verkeersbesluit is voorgelegd aan de politie;</text:p>
            <text:p text:style-name="considerans.al">- Dat genoemde weggedeelten in beheer zijn bij de gemeente Steenbergen.</text:p>
            <text:p text:style-name="considerans.al">- Dat de gemeente de bevoegdheid heeft om parkeerplaatsen te reserveren voor uitsluitend het opladen van elektrische voertuigen, door middel van een verkeersbesluit;</text:p>
            <text:p text:style-name="considerans.al">- Dat de laadpaal gelijktijdig twee elektrische auto’s kan opladen en er daarom bij iedere laadpaal twee parkeerplaatsen gereserveerd dienen te worden als parkeerplaats uitsluitend bedoeld voor het opladen van elektrische auto’s. In beginsel wordt er één parkeerplek ingericht en bij veelgebruik wordt de tweede parkeerplek ook ingericht voor het opladen van elektrische auto’s;</text:p>
            <text:p text:style-name="considerans.al">- Dat door het tegelijk nemen van een verzamelverkeersbesluit voor alle locaties van de plankaart, de doorlooptijd van het aanvraag- en realisatieproces van de laadinfrastructuur wordt verkor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span text:style-name="nadrukvet">Gelet op het bovenstaande, besluit de gemeente Steenbergen:</text:span>
          </text:p>
            <text:list text:style-name="id1-3-2-2-1-2">
              <text:list-item text:style-override="id1-3-2-2-1-2-1">
                <text:number>1.</text:number>
                <text:p text:style-name="al">Tot het aanwijzen van 32 parkeerplaatsen uitsluitend bedoeld voor het opladen van elektrische voertuigen op de locaties zoals opgenomen in bijlage 1 ‘Lijst laadlocaties’ en bijlage 2 ‘Plaatsingskaart Openbaar Laadnetwerk’;</text:p>
              </text:list-item>
              <text:list-item text:style-override="id1-3-2-2-1-2-2">
                <text:number>2.</text:number>
                <text:p text:style-name="al">Om bovenstaande reden de borden E04 van bijlage 1 van het Reglement Verkeersregels en Verkeerstekens 1990 te plaatsen met onderbord “alleen voor opladen elektrische voertuigen”</text:p>
              </text:list-item>
            </text:list>
            <text:p text:style-name="tekst_bottom"/>
          </text:section>
        </text:section>
        <text:section text:name="regeling-sluiting_id1-3-2-3" text:style-name="regeling-sluiting">
          <text:section text:name="gegeven_id1-3-2-3-1" text:style-name="gegeven">
            <text:p text:style-name="dagtekening">
            <text:span text:style-name="plaats">Steenbergen,</text:span>
            <text:span text:style-name="datum">26 augustus 2022</text:span>
          </text:p>
          </text:section>
          <text:section text:name="ondertekening_id1-3-2-3-2">
            <text:p><text:span text:style-name="functie">Burgemeester en wethouders van Steenbergen,</text:span></text:p>
            <text:p><text:span text:style-name="deze">Namens deze,</text:span></text:p>
            <text:p><text:span text:style-name="ondertekening_naam">
            <text:span text:style-name="voornaam">G.</text:span>
            <text:span text:style-name="achternaam">Modderkolk</text:span>
          </text:span></text:p>
            <text:p><text:span text:style-name="functie">Teammanager Beheer, Ruimte en Accommodaties </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text:span>
        </text:p>
          <text:p text:style-name="bezwaarschrift_al">Bent u het niet eens met dit besluit, dan kunt u een bezwaarschrift indienen. U richt uw bezwaarschrift aan het bestuursorgaan (college burgemeester en wethouders of burgemeester) dat het besluit heeft genomen. De termijn voor het indienen van het bezwaarschrift bedraagt zes weken vanaf de dag na de bekendmaking van dit besluit. Het bezwaarschrift dient te zijn voorzien van uw naam, adres, handtekening en de dagtekening. Daarnaast vermeldt u het besluit waartegen het bezwaar is gericht en de gronden van het bezwaar. Voor meer informatie zie <text:a xlink:href="http://www.gemeente-steenbergen.nl" xlink:type="simple">www.gemeente-steenbergen.nl</text:a>.</text:p>
          <text:p text:style-name="bezwaarschrift_al">Het indienen van het bezwaarschrift schorst de werking van het besluit niet. Heeft u er een spoedeisend belang bij dat het besluit niet in werking treedt, dan verzoekt u de voorzieningenrechter van de Rechtbank Zeeland-West-Brabant, team Bestuursrecht, om een voorlopige voorziening te treffen (Postbus 90006, 4800 PA, Breda). Aan het verzoek zijn kosten (griffierechten) verbonden.</text:p>
          <text:p text:style-name="bezwaarschrift_al">
          <text:span text:style-name="nadrukvet">Bijlage 1</text:span>
        </text:p>
          <text:p text:style-name="bezwaarschrift_al">De gemeente Steenbergen heeft besloten om ten behoeve van het opladen van elektrische voertuigen gereserveerde parkeerplaatsen te reserveren in de gemeente Steenbergen.</text:p>
          <text:p text:style-name="bezwaarschrift_al">
          <text:span text:style-name="nadrukvet">De locaties</text:span>
        </text:p>
          <text:list text:style-name="id1-3-2-4-9">
            <text:list-item text:style-override="id1-3-2-4-9-1">
              <text:number>1.</text:number>
              <text:p text:style-name="al">Laadpaal ID 0851-44: Twee parkeerplaatsen ten hoogte van de Iepstraat 4, 4651KK Steenbergen</text:p>
            </text:list-item>
            <text:list-item text:style-override="id1-3-2-4-9-2">
              <text:number>2.</text:number>
              <text:p text:style-name="al">Laadpaal ID 0851-52: Twee parkeerplaatsen ten hoogte van de Prinses Irenestraat 39, 4671CV Dinteloord</text:p>
            </text:list-item>
            <text:list-item text:style-override="id1-3-2-4-9-3">
              <text:number>3.</text:number>
              <text:p text:style-name="al">Laadpaal ID 0851-63: Twee parkeerplaatsen ten hoogte van de Kapelaan Kockstraat 54, 4651XE Steenbergen</text:p>
            </text:list-item>
            <text:list-item text:style-override="id1-3-2-4-9-4">
              <text:number>4.</text:number>
              <text:p text:style-name="al">Laadpaal ID 0851-87: Twee parkeerplaatsen ten hoogte van de Wilgepad 4, 4651JV Steenbergen</text:p>
            </text:list-item>
            <text:list-item text:style-override="id1-3-2-4-9-5">
              <text:number>5.</text:number>
              <text:p text:style-name="al">Laadpaal ID 0851-94: Twee parkeerplaatsen ten hoogte van de Boekhout 10, 4651HC Steenbergen</text:p>
            </text:list-item>
            <text:list-item text:style-override="id1-3-2-4-9-6">
              <text:number>6.</text:number>
              <text:p text:style-name="al">Laadpaal ID 0851-106: Twee parkeerplaatsen ten hoogte van de Oostdam 29, 4651AT Steenbergen</text:p>
            </text:list-item>
            <text:list-item text:style-override="id1-3-2-4-9-7">
              <text:number>7.</text:number>
              <text:p text:style-name="al">Laadpaal ID 0851-118: Twee parkeerplaatsen ten hoogte van de Kartuizerstraat 2, 4651XZ Steenbergen</text:p>
            </text:list-item>
            <text:list-item text:style-override="id1-3-2-4-9-8">
              <text:number>8.</text:number>
              <text:p text:style-name="al">Laadpaal ID 0851-148: Twee parkeerplaatsen ten hoogte van de Het Steen 35, 4671HT Dinteloord</text:p>
            </text:list-item>
            <text:list-item text:style-override="id1-3-2-4-9-9">
              <text:number>9.</text:number>
              <text:p text:style-name="al">Laadpaal ID 0851-151: Twee parkeerplaatsen ten hoogte van de Ruiterstallen 7, 4651ER Steenbergen</text:p>
            </text:list-item>
            <text:list-item text:style-override="id1-3-2-4-9-10">
              <text:number>10.</text:number>
              <text:p text:style-name="al">Laadpaal ID 0851-152: Twee parkeerplaatsen ten hoogte van de Van Hoogendorpstraat 4, 4651EM Steenbergen</text:p>
            </text:list-item>
            <text:list-item text:style-override="id1-3-2-4-9-11">
              <text:number>11</text:number>
              <text:p text:style-name="al">Laadpaal ID 0851-153: Twee parkeerplaatsen ten hoogte van de Oostdam 57, 4651AV Steenbergen</text:p>
            </text:list-item>
            <text:list-item text:style-override="id1-3-2-4-9-12">
              <text:number>12</text:number>
              <text:p text:style-name="al">Laadpaal ID 0851-154: Twee parkeerplaatsen ten hoogte van de Noorddonk 58, 4651ZA Steenbergen</text:p>
            </text:list-item>
            <text:list-item text:style-override="id1-3-2-4-9-13">
              <text:number>13</text:number>
              <text:p text:style-name="al">Laadpaal ID 0851-156: Twee parkeerplaatsen ten hoogte van de Seringenlaan 42, 4651KT Steenbergen</text:p>
            </text:list-item>
            <text:list-item text:style-override="id1-3-2-4-9-14">
              <text:number>14</text:number>
              <text:p text:style-name="al">Laadpaal ID 0851-157: Twee parkeerplaatsen ten hoogte van de De Galjoen 16, 4671DZ Dinteloord</text:p>
            </text:list-item>
            <text:list-item text:style-override="id1-3-2-4-9-15">
              <text:number>15</text:number>
              <text:p text:style-name="al">Laadpaal ID 0851-61: Twee parkeerplaatsen ten hoogte van de Waterlinie 78, 4652GB Steenbergen</text:p>
            </text:list-item>
            <text:list-item text:style-override="id1-3-2-4-9-16">
              <text:number>16</text:number>
              <text:p text:style-name="al">Laadpaal ID 0851-116: Twee parkeerplaatsen ten hoogte van de Visserstraat 35, 4651 BH Steenbergen </text:p>
              <text:p text:style-name="al"/>
            </text:list-item>
          </text:list>
          <text:p text:style-name="bezwaarschrift_al">
          <text:span text:style-name="nadrukvet">Bijlage 2</text:span>
        </text:p>
          <text:p text:style-name="bezwaarschrift_al">
          <text:span text:style-name="nadrukvet">De locaties op detailniveau</text:span>
        </text:p>
          <text:p text:style-name="bezwaarschrift_al">Laadpaal ID 0851-44: Iepstraat 4, 4651KK Steenbergen</text:p>
          <text:p text:style-name="bezwaarschrift_al">Coordinaten: 51.576507345488494, 4.316200111960029</text:p>
          <text:p text:style-name="bezwaarschrift_al">
          <draw:frame><draw:text-box><text:section text:name="plaatje_id1-3-2-4-14-1" text:style-name="plaatje">
            <text:p text:style-name="illustratie_id1-3-2-4-14-1-1"><draw:frame draw:style-name="illustratie_id1-3-2-4-14-1-1" text:anchor-type="paragraph" svg:width="153mm" svg:height="216.89433962264147mm"><draw:image xlink:href="Pictures/situatietekbehbijVerzamelverkeersbesluitlaadpalenIepstraatSteenbergeni6ea1ae89-f22f-45d9-a666-6dcca6dfadbb.jpg" xlink:type="simple"/></draw:frame></text:p>
          </text:section></draw:text-box></draw:frame>
        </text:p>
          <text:p text:style-name="bezwaarschrift_al"/>
          <text:p text:style-name="bezwaarschrift_al">Laadpaal ID 0851-52: Prinses Irenestraat 39, 4671CV Dinteloord</text:p>
          <text:p text:style-name="bezwaarschrift_al">Coordinaten: 51.637368493657334, 4.365223089353122</text:p>
          <text:p text:style-name="bezwaarschrift_al">
          <draw:frame><draw:text-box><text:section text:name="plaatje_id1-3-2-4-18-1" text:style-name="plaatje">
            <text:p text:style-name="illustratie_id1-3-2-4-18-1-1"><draw:frame draw:style-name="illustratie_id1-3-2-4-18-1-1" text:anchor-type="paragraph" svg:width="153mm" svg:height="213.81509433962262mm"><draw:image xlink:href="Pictures/situatietekbehbijVerzamelverkeersbesluitlaadpalenPrinsesIrenestraatDinteloordi73eb5bf2-b320-431b-9927-0c59f96de00e.jpg" xlink:type="simple"/></draw:frame></text:p>
          </text:section></draw:text-box></draw:frame>
        </text:p>
          <text:p text:style-name="bezwaarschrift_al"/>
          <text:p text:style-name="bezwaarschrift_al">Laadpaal ID 0851-63: Kapelaan Kockstraat 54, 4651XE Steenbergen</text:p>
          <text:p text:style-name="bezwaarschrift_al">Coordinaten: 51.57809457588826, 4.328667797764979</text:p>
          <text:p text:style-name="bezwaarschrift_al">
          <draw:frame><draw:text-box><text:section text:name="plaatje_id1-3-2-4-22-1" text:style-name="plaatje">
            <text:p text:style-name="illustratie_id1-3-2-4-22-1-1"><draw:frame draw:style-name="illustratie_id1-3-2-4-22-1-1" text:anchor-type="paragraph" svg:width="153mm" svg:height="213.91132075471697mm"><draw:image xlink:href="Pictures/situatietekbehbijVerzamelverkeersbesluitlaadpalenKapelaanKockstraatSteenbergeni4f4ec495-59ae-4487-bf92-e055d842ce53.jpg" xlink:type="simple"/></draw:frame></text:p>
          </text:section></draw:text-box></draw:frame>
        </text:p>
          <text:p text:style-name="bezwaarschrift_al"/>
          <text:p text:style-name="bezwaarschrift_al">Laadpaal ID 0851-87: Wilgepad 4, 4651JV Steenbergen</text:p>
          <text:p text:style-name="bezwaarschrift_al">Coordinaten: 51.575158491779234, 4.316450992666745</text:p>
          <text:p text:style-name="bezwaarschrift_al">
          <draw:frame><draw:text-box><text:section text:name="plaatje_id1-3-2-4-26-1" text:style-name="plaatje">
            <text:p text:style-name="illustratie_id1-3-2-4-26-1-1"><draw:frame draw:style-name="illustratie_id1-3-2-4-26-1-1" text:anchor-type="paragraph" svg:width="153mm" svg:height="212.0830188679245mm"><draw:image xlink:href="Pictures/situatietekbehbijVerzamelverkeersbesluitlaadpalenWilgepadSteenbergeni71c4b8d9-ef2a-4819-9339-84ee6905e2dd.jpg" xlink:type="simple"/></draw:frame></text:p>
          </text:section></draw:text-box></draw:frame>
        </text:p>
          <text:p text:style-name="bezwaarschrift_al"/>
          <text:p text:style-name="bezwaarschrift_al">Laadpaal ID 0851-94: Boekhout 10, 4651HC Steenbergen</text:p>
          <text:p text:style-name="bezwaarschrift_al">Coordinaten: 51.573769099960856, 4.310782085224133</text:p>
          <text:p text:style-name="bezwaarschrift_al">
          <draw:frame><draw:text-box><text:section text:name="plaatje_id1-3-2-4-30-1" text:style-name="plaatje">
            <text:p text:style-name="illustratie_id1-3-2-4-30-1-1"><draw:frame draw:style-name="illustratie_id1-3-2-4-30-1-1" text:anchor-type="paragraph" svg:width="153mm" svg:height="212.66037735849054mm"><draw:image xlink:href="Pictures/situatietekbehbijVerzamelverkeersbesluitlaadpalenBoekhoutSteenbergeni18cc553b-3f62-4696-a1d5-a00537e068e6.jpg" xlink:type="simple"/></draw:frame></text:p>
          </text:section></draw:text-box></draw:frame>
        </text:p>
          <text:p text:style-name="bezwaarschrift_al"/>
          <text:p text:style-name="bezwaarschrift_al">Laadpaal ID 0851-106: Oostdam 29, 4651AT Steenbergen</text:p>
          <text:p text:style-name="bezwaarschrift_al">Coordinaten: 51.588140074527445, 4.320662552374841</text:p>
          <text:p text:style-name="bezwaarschrift_al">
          <draw:frame><draw:text-box><text:section text:name="plaatje_id1-3-2-4-34-1" text:style-name="plaatje">
            <text:p text:style-name="illustratie_id1-3-2-4-34-1-1"><draw:frame draw:style-name="illustratie_id1-3-2-4-34-1-1" text:anchor-type="paragraph" svg:width="153mm" svg:height="211.6018867924528mm"><draw:image xlink:href="Pictures/situatietekbehbijVerzamelverkeersbesluitlaadpalenOostdamSteenbergenief050d65-4017-4d7d-bca9-9eb4fa325737.jpg" xlink:type="simple"/></draw:frame></text:p>
          </text:section></draw:text-box></draw:frame>
        </text:p>
          <text:p text:style-name="bezwaarschrift_al"/>
          <text:p text:style-name="bezwaarschrift_al">Laadpaal ID 0851-118: Kartuizerstraat 2, 4651XZ Steenbergen</text:p>
          <text:p text:style-name="bezwaarschrift_al">Coordinaten: 51.57651708769828, 4.332356160510557</text:p>
          <text:p text:style-name="bezwaarschrift_al">
          <draw:frame><draw:text-box><text:section text:name="plaatje_id1-3-2-4-38-1" text:style-name="plaatje">
            <text:p text:style-name="illustratie_id1-3-2-4-38-1-1"><draw:frame draw:style-name="illustratie_id1-3-2-4-38-1-1" text:anchor-type="paragraph" svg:width="153mm" svg:height="213.91132075471697mm"><draw:image xlink:href="Pictures/situatietekbehbijVerzamelverkeersbesluitlaadpalenKartuizerstraatSteenbergenie8c97ae1-d630-4faf-9ff3-dbc7f3a76a81.jpg" xlink:type="simple"/></draw:frame></text:p>
          </text:section></draw:text-box></draw:frame>
        </text:p>
          <text:p text:style-name="bezwaarschrift_al"/>
          <text:p text:style-name="bezwaarschrift_al">Laadpaal ID 0851-148: Het Steen 35, 4671HT Dinteloord</text:p>
          <text:p text:style-name="bezwaarschrift_al">Coordinaten: 51.630705333180316, 4.374111256410913</text:p>
          <text:p text:style-name="bezwaarschrift_al">
          <draw:frame><draw:text-box><text:section text:name="plaatje_id1-3-2-4-42-1" text:style-name="plaatje">
            <text:p text:style-name="illustratie_id1-3-2-4-42-1-1"><draw:frame draw:style-name="illustratie_id1-3-2-4-42-1-1" text:anchor-type="paragraph" svg:width="153mm" svg:height="206.6943396226415mm"><draw:image xlink:href="Pictures/situatietekbehbijVerzamelverkeersbesluitlaadpalenHetSteenDinteloordie02a9d4d-6194-4610-9e17-1d957b98b3be.jpg" xlink:type="simple"/></draw:frame></text:p>
          </text:section></draw:text-box></draw:frame>
        </text:p>
          <text:p text:style-name="bezwaarschrift_al"/>
          <text:p text:style-name="bezwaarschrift_al">Laadpaal ID 0851-151: Ruiterstallen 7, 4651ER Steenbergen</text:p>
          <text:p text:style-name="bezwaarschrift_al">Coordinaten: 51.58685121612004, 4.321103574358176</text:p>
          <text:p text:style-name="bezwaarschrift_al">
          <draw:frame><draw:text-box><text:section text:name="plaatje_id1-3-2-4-46-1" text:style-name="plaatje">
            <text:p text:style-name="illustratie_id1-3-2-4-46-1-1"><draw:frame draw:style-name="illustratie_id1-3-2-4-46-1-1" text:anchor-type="paragraph" svg:width="153mm" svg:height="205.44339622641508mm"><draw:image xlink:href="Pictures/situatietekbehbijVerzamelverkeersbesluitlaadpalenRuiterstallenSteenbergeni91e605d1-cdbf-4d73-90b7-ee5b9bf89b3d.jpg" xlink:type="simple"/></draw:frame></text:p>
          </text:section></draw:text-box></draw:frame>
        </text:p>
          <text:p text:style-name="bezwaarschrift_al"/>
          <text:p text:style-name="bezwaarschrift_al">Laadpaal ID 0851-152: Van Hoogendorpstraat 4, 4651EM Steenbergen</text:p>
          <text:p text:style-name="bezwaarschrift_al">Coordinaten: 51.58626178239177, 4.321631964609168</text:p>
          <text:p text:style-name="bezwaarschrift_al">
          <draw:frame><draw:text-box><text:section text:name="plaatje_id1-3-2-4-50-1" text:style-name="plaatje">
            <text:p text:style-name="illustratie_id1-3-2-4-50-1-1"><draw:frame draw:style-name="illustratie_id1-3-2-4-50-1-1" text:anchor-type="paragraph" svg:width="153mm" svg:height="216.41320754716978mm"><draw:image xlink:href="Pictures/situatietekbehbijVerzamelverkeersbesluitlaadpalenvanHoogendorpstraatSteenbergeni4073e008-c1e6-48fb-971e-088d0363c5ff.jpg" xlink:type="simple"/></draw:frame></text:p>
          </text:section></draw:text-box></draw:frame>
        </text:p>
          <text:p text:style-name="bezwaarschrift_al"/>
          <text:p text:style-name="bezwaarschrift_al">Laadpaal ID 0851-153: Oostdam 57, 4651AV Steenbergen</text:p>
          <text:p text:style-name="bezwaarschrift_al">Coordinaten: 51.58896511893565, 4.322348454339306</text:p>
          <text:p text:style-name="bezwaarschrift_al">
          <draw:frame><draw:text-box><text:section text:name="plaatje_id1-3-2-4-54-1" text:style-name="plaatje">
            <text:p text:style-name="illustratie_id1-3-2-4-54-1-1"><draw:frame draw:style-name="illustratie_id1-3-2-4-54-1-1" text:anchor-type="paragraph" svg:width="153mm" svg:height="211.6018867924528mm"><draw:image xlink:href="Pictures/situatietekbehbijVerzamelverkeersbesluitlaadpalenOostdamSteenbergenid712d8c4-eab7-475f-b158-34a37feff713.jpg" xlink:type="simple"/></draw:frame></text:p>
          </text:section></draw:text-box></draw:frame>
        </text:p>
          <text:p text:style-name="bezwaarschrift_al"/>
          <text:p text:style-name="bezwaarschrift_al">Laadpaal ID 0851-154: Noorddonk 58, 4651ZA Steenbergen</text:p>
          <text:p text:style-name="bezwaarschrift_al">Coordinaten: 51.591403895356194, 4.3246428082889565</text:p>
          <text:p text:style-name="bezwaarschrift_al">
          <draw:frame><draw:text-box><text:section text:name="plaatje_id1-3-2-4-58-1" text:style-name="plaatje">
            <text:p text:style-name="illustratie_id1-3-2-4-58-1-1"><draw:frame draw:style-name="illustratie_id1-3-2-4-58-1-1" text:anchor-type="paragraph" svg:width="153mm" svg:height="215.64339622641506mm"><draw:image xlink:href="Pictures/situatietekbehbijVerzamelverkeersbesluitlaadpalenNoorddonkSteenbergeni5bc9cbbf-876d-42c9-91f2-b64a7650af81.jpg" xlink:type="simple"/></draw:frame></text:p>
          </text:section></draw:text-box></draw:frame>
        </text:p>
          <text:p text:style-name="bezwaarschrift_al"/>
          <text:p text:style-name="bezwaarschrift_al">Laadpaal ID 0851-156: Seringenlaan 42, 4651KT Steenbergen</text:p>
          <text:p text:style-name="bezwaarschrift_al">Coordinaten: 51.579726639005486, 4.320776851104455</text:p>
          <text:p text:style-name="bezwaarschrift_al">
          <draw:frame><draw:text-box><text:section text:name="plaatje_id1-3-2-4-62-1" text:style-name="plaatje">
            <text:p text:style-name="illustratie_id1-3-2-4-62-1-1"><draw:frame draw:style-name="illustratie_id1-3-2-4-62-1-1" text:anchor-type="paragraph" svg:width="153mm" svg:height="215.25849056603772mm"><draw:image xlink:href="Pictures/situatietekbehbijVerzamelverkeersbesluitlaadpalenSeringenlaanSteenbergenic304b271-a8b6-40c4-a7f5-12cb8d76a625.jpg" xlink:type="simple"/></draw:frame></text:p>
          </text:section></draw:text-box></draw:frame>
        </text:p>
          <text:p text:style-name="bezwaarschrift_al"/>
          <text:p text:style-name="bezwaarschrift_al">Laadpaal ID 0851-157: De Galjoen 16, 4671DZ Dinteloord</text:p>
          <text:p text:style-name="bezwaarschrift_al">Coordinaten: 51.63395012086619, 4.3716378623105925</text:p>
          <text:p text:style-name="bezwaarschrift_al">
          <draw:frame><draw:text-box><text:section text:name="plaatje_id1-3-2-4-66-1" text:style-name="plaatje">
            <text:p text:style-name="illustratie_id1-3-2-4-66-1-1"><draw:frame draw:style-name="illustratie_id1-3-2-4-66-1-1" text:anchor-type="paragraph" svg:width="153mm" svg:height="211.3132075471698mm"><draw:image xlink:href="Pictures/situatietekbehbijVerzamelverkeersbesluitlaadpalenDeGaljoenDinteloordi9ec31246-910a-4e9b-8e6e-ce488483df4d.jpg" xlink:type="simple"/></draw:frame></text:p>
          </text:section></draw:text-box></draw:frame>
        </text:p>
          <text:p text:style-name="bezwaarschrift_al"/>
          <text:p text:style-name="bezwaarschrift_al">Laadpaal ID 0851-61: Waterlinie 78, 4652GB Steenbergen</text:p>
          <text:p text:style-name="bezwaarschrift_al">Coördinaten: 51.59177181915837, 4.313904498745018</text:p>
          <text:p text:style-name="bezwaarschrift_al">
          <draw:frame><draw:text-box><text:section text:name="plaatje_id1-3-2-4-70-1" text:style-name="plaatje">
            <text:p text:style-name="illustratie_id1-3-2-4-70-1-1"><draw:frame draw:style-name="illustratie_id1-3-2-4-70-1-1" text:anchor-type="paragraph" svg:width="153mm" svg:height="191.77924528301887mm"><draw:image xlink:href="Pictures/situatietekbehbijVerzamelverkeersbesluitlaadpalenWaterlinieSteenbergeni21131f1e-25bf-4cb0-b096-b4283caaca8b.jpg" xlink:type="simple"/></draw:frame></text:p>
          </text:section></draw:text-box></draw:frame>
        </text:p>
          <text:p text:style-name="bezwaarschrift_al"/>
          <text:p text:style-name="bezwaarschrift_al">Laadpaal ID 0851-116: Visserstraat 35, 4651 BH Steenbergen</text:p>
          <text:p text:style-name="bezwaarschrift_al">Coördinaten: 51.58721419299246, 4.3167088476103</text:p>
          <text:p text:style-name="bezwaarschrift_al">
          <draw:frame><draw:text-box><text:section text:name="plaatje_id1-3-2-4-74-1" text:style-name="plaatje">
            <text:p text:style-name="illustratie_id1-3-2-4-74-1-1"><draw:frame draw:style-name="illustratie_id1-3-2-4-74-1-1" text:anchor-type="paragraph" svg:width="153mm" svg:height="200.6320754716981mm"><draw:image xlink:href="Pictures/situatietekbehbijVerzamelverkeersbesluitlaadpalenVisserstraatSteenbergeni624bae94-1f2d-4124-a04b-a69bc6356c6c.jpg" xlink:type="simple"/></draw:frame></text:p>
          </text:section></draw:text-box></draw:frame>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style:style style:family="paragraph" style:name="illustratie_id1-3-2-4-26-1-1" style:parent-style-name="Standard">
      <style:paragraph-properties style:line-spacing="0mm" style:text-autospace="none" ofo:line-height="0.001cm"/>
    </style:style>
    <style:style style:family="graphic" style:name="illustratie_id1-3-2-4-26-1-1" style:parent-style-name="Standard">
      <style:graphic-properties style:horizontal-pos="left" style:horizontal-rel="paragraph" style:vertical-pos="top" style:vertical-rel="paragraph" style:wrap="none" ofo:margin-right="3mm"/>
    </style:style>
    <style:style style:family="paragraph" style:name="illustratie_id1-3-2-4-30-1-1" style:parent-style-name="Standard">
      <style:paragraph-properties style:line-spacing="0mm" style:text-autospace="none" ofo:line-height="0.001cm"/>
    </style:style>
    <style:style style:family="graphic" style:name="illustratie_id1-3-2-4-30-1-1" style:parent-style-name="Standard">
      <style:graphic-properties style:horizontal-pos="left" style:horizontal-rel="paragraph" style:vertical-pos="top" style:vertical-rel="paragraph" style:wrap="none" ofo:margin-right="3mm"/>
    </style:style>
    <style:style style:family="paragraph" style:name="illustratie_id1-3-2-4-34-1-1" style:parent-style-name="Standard">
      <style:paragraph-properties style:line-spacing="0mm" style:text-autospace="none" ofo:line-height="0.001cm"/>
    </style:style>
    <style:style style:family="graphic" style:name="illustratie_id1-3-2-4-34-1-1" style:parent-style-name="Standard">
      <style:graphic-properties style:horizontal-pos="left" style:horizontal-rel="paragraph" style:vertical-pos="top" style:vertical-rel="paragraph" style:wrap="none" ofo:margin-right="3mm"/>
    </style:style>
    <style:style style:family="paragraph" style:name="illustratie_id1-3-2-4-38-1-1" style:parent-style-name="Standard">
      <style:paragraph-properties style:line-spacing="0mm" style:text-autospace="none" ofo:line-height="0.001cm"/>
    </style:style>
    <style:style style:family="graphic" style:name="illustratie_id1-3-2-4-38-1-1" style:parent-style-name="Standard">
      <style:graphic-properties style:horizontal-pos="left" style:horizontal-rel="paragraph" style:vertical-pos="top" style:vertical-rel="paragraph" style:wrap="none" ofo:margin-right="3mm"/>
    </style:style>
    <style:style style:family="paragraph" style:name="illustratie_id1-3-2-4-42-1-1" style:parent-style-name="Standard">
      <style:paragraph-properties style:line-spacing="0mm" style:text-autospace="none" ofo:line-height="0.001cm"/>
    </style:style>
    <style:style style:family="graphic" style:name="illustratie_id1-3-2-4-42-1-1" style:parent-style-name="Standard">
      <style:graphic-properties style:horizontal-pos="left" style:horizontal-rel="paragraph" style:vertical-pos="top" style:vertical-rel="paragraph" style:wrap="none" ofo:margin-right="3mm"/>
    </style:style>
    <style:style style:family="paragraph" style:name="illustratie_id1-3-2-4-46-1-1" style:parent-style-name="Standard">
      <style:paragraph-properties style:line-spacing="0mm" style:text-autospace="none" ofo:line-height="0.001cm"/>
    </style:style>
    <style:style style:family="graphic" style:name="illustratie_id1-3-2-4-46-1-1" style:parent-style-name="Standard">
      <style:graphic-properties style:horizontal-pos="left" style:horizontal-rel="paragraph" style:vertical-pos="top" style:vertical-rel="paragraph" style:wrap="none" ofo:margin-right="3mm"/>
    </style:style>
    <style:style style:family="paragraph" style:name="illustratie_id1-3-2-4-50-1-1" style:parent-style-name="Standard">
      <style:paragraph-properties style:line-spacing="0mm" style:text-autospace="none" ofo:line-height="0.001cm"/>
    </style:style>
    <style:style style:family="graphic" style:name="illustratie_id1-3-2-4-50-1-1" style:parent-style-name="Standard">
      <style:graphic-properties style:horizontal-pos="left" style:horizontal-rel="paragraph" style:vertical-pos="top" style:vertical-rel="paragraph" style:wrap="none" ofo:margin-right="3mm"/>
    </style:style>
    <style:style style:family="paragraph" style:name="illustratie_id1-3-2-4-54-1-1" style:parent-style-name="Standard">
      <style:paragraph-properties style:line-spacing="0mm" style:text-autospace="none" ofo:line-height="0.001cm"/>
    </style:style>
    <style:style style:family="graphic" style:name="illustratie_id1-3-2-4-54-1-1" style:parent-style-name="Standard">
      <style:graphic-properties style:horizontal-pos="left" style:horizontal-rel="paragraph" style:vertical-pos="top" style:vertical-rel="paragraph" style:wrap="none" ofo:margin-right="3mm"/>
    </style:style>
    <style:style style:family="paragraph" style:name="illustratie_id1-3-2-4-58-1-1" style:parent-style-name="Standard">
      <style:paragraph-properties style:line-spacing="0mm" style:text-autospace="none" ofo:line-height="0.001cm"/>
    </style:style>
    <style:style style:family="graphic" style:name="illustratie_id1-3-2-4-58-1-1" style:parent-style-name="Standard">
      <style:graphic-properties style:horizontal-pos="left" style:horizontal-rel="paragraph" style:vertical-pos="top" style:vertical-rel="paragraph" style:wrap="none" ofo:margin-right="3mm"/>
    </style:style>
    <style:style style:family="paragraph" style:name="illustratie_id1-3-2-4-62-1-1" style:parent-style-name="Standard">
      <style:paragraph-properties style:line-spacing="0mm" style:text-autospace="none" ofo:line-height="0.001cm"/>
    </style:style>
    <style:style style:family="graphic" style:name="illustratie_id1-3-2-4-62-1-1" style:parent-style-name="Standard">
      <style:graphic-properties style:horizontal-pos="left" style:horizontal-rel="paragraph" style:vertical-pos="top" style:vertical-rel="paragraph" style:wrap="none" ofo:margin-right="3mm"/>
    </style:style>
    <style:style style:family="paragraph" style:name="illustratie_id1-3-2-4-66-1-1" style:parent-style-name="Standard">
      <style:paragraph-properties style:line-spacing="0mm" style:text-autospace="none" ofo:line-height="0.001cm"/>
    </style:style>
    <style:style style:family="graphic" style:name="illustratie_id1-3-2-4-66-1-1" style:parent-style-name="Standard">
      <style:graphic-properties style:horizontal-pos="left" style:horizontal-rel="paragraph" style:vertical-pos="top" style:vertical-rel="paragraph" style:wrap="none" ofo:margin-right="3mm"/>
    </style:style>
    <style:style style:family="paragraph" style:name="illustratie_id1-3-2-4-70-1-1" style:parent-style-name="Standard">
      <style:paragraph-properties style:line-spacing="0mm" style:text-autospace="none" ofo:line-height="0.001cm"/>
    </style:style>
    <style:style style:family="graphic" style:name="illustratie_id1-3-2-4-70-1-1" style:parent-style-name="Standard">
      <style:graphic-properties style:horizontal-pos="left" style:horizontal-rel="paragraph" style:vertical-pos="top" style:vertical-rel="paragraph" style:wrap="none" ofo:margin-right="3mm"/>
    </style:style>
    <style:style style:family="paragraph" style:name="illustratie_id1-3-2-4-74-1-1" style:parent-style-name="Standard">
      <style:paragraph-properties style:line-spacing="0mm" style:text-autospace="none" ofo:line-height="0.001cm"/>
    </style:style>
    <style:style style:family="graphic" style:name="illustratie_id1-3-2-4-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5616</text:span><text:line-break/><text:date style:data-style-name="dag" text:fixed="true" text:date-value="2022-09-02"/><text:line-break/><text:date style:data-style-name="jaar" text:fixed="true" text:date-value="2022-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5616</text:span><text:date style:data-style-name="nicedate" text:fixed="true" text:date-value="2022-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5616</text:span><text:date style:data-style-name="nicedate" text:fixed="true" text:date-value="2022-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Steenbergen</meta:user-defined>
    <meta:user-defined meta:name="OVERHEID.Gemeente/OVERHEID.authority">Steenbergen</meta:user-defined>
    <meta:user-defined meta:name="OVERHEID.Informatietype/DC.type">officiële publicatie</meta:user-defined>
    <meta:user-defined meta:name="OVERHEIDop.Rubriek/DC.type">verkeersbesluit of -mededeling</meta:user-defined>
    <meta:user-defined meta:name="OVERHEID.Gemeente/DCTERMS.publisher">Steenberg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Steenbergen - Verzamelverkeersbesluit laadpalen  - Diverse locaties gemeente Steenber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227351</meta:user-defined>
    <meta:user-defined meta:name="OVERHEIDop.verkeersbordcode">E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Rectificatie: Verzamelverkeersbesluit laadpalen Gemeente Steenbergen</meta:user-defined>
    <meta:user-defined meta:name="DCTERMS.W3CDTF/DCTERMS.available">2022-09-02</meta:user-defined>
    <meta:user-defined meta:name="DCTERMS.W3CDTF/OVERHEIDop.jaargang">2022</meta:user-defined>
    <meta:user-defined meta:name="OVERHEIDop.publicationIssue">395616</meta:user-defined>
    <meta:user-defined meta:name="OVERHEIDop.GmbID/DC.identifier">gmb-2022-395616</meta:user-defined>
    <meta:user-defined meta:name="OVERHEIDop.versieInformatie"/>
  </office:meta>
</office:document-meta>
</file>