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aan het Kollumerkanaal aan de Hesseweg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Kollum, aan het Kollumerkanaal aan de Hesseweg, het houden van een Oktoberfeest (besluit is verzonden op 31 augustus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5083</text:span><text:line-break/><text:date style:data-style-name="dag" text:fixed="true" text:date-value="2022-09-07"/><text:line-break/><text:date style:data-style-name="jaar" text:fixed="true" text:date-value="2022-09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5083</text:span><text:date style:data-style-name="nicedate" text:fixed="true" text:date-value="2022-09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5083</text:span><text:date style:data-style-name="nicedate" text:fixed="true" text:date-value="2022-09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8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Lijn</meta:user-defined>
    <meta:user-defined meta:name="DC.title">Evenementenvergunning aan het Kollumerkanaal aan de Hesseweg te Kollum</meta:user-defined>
    <meta:user-defined meta:name="DCTERMS.W3CDTF/DCTERMS.available">2022-09-07</meta:user-defined>
    <meta:user-defined meta:name="DCTERMS.W3CDTF/OVERHEIDop.jaargang">2022</meta:user-defined>
    <meta:user-defined meta:name="OVERHEIDop.publicationIssue">395083</meta:user-defined>
    <meta:user-defined meta:name="OVERHEIDop.GmbID/DC.identifier">gmb-2022-395083</meta:user-defined>
    <meta:user-defined meta:name="OVERHEIDop.versieInformatie"/>
  </office:meta>
</office:document-meta>
</file>