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FESTIVAL OVERMORGEN, AMELIUS VAN OENEMAPARK, OUDE KOEMARKT EN GEMEENTEPLEI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evenement Festival Overmorgen van 2 tot en met 4 september 2022  op de locaties Amelius van Oenemapark, Oude Koemarkt en Gemeenteplein te Heerenveen (29-08-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2841</text:span><text:line-break/><text:date style:data-style-name="dag" text:fixed="true" text:date-value="2022-09-01"/><text:line-break/><text:date style:data-style-name="jaar" text:fixed="true" text:date-value="2022-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2841</text:span><text:date style:data-style-name="nicedate" text:fixed="true" text:date-value="2022-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2841</text:span><text:date style:data-style-name="nicedate" text:fixed="true" text:date-value="2022-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Weg</meta:user-defined>
    <meta:user-defined meta:name="OVERHEIDop.locatietype/OVERHEIDop.gebiedsmarkering">Weg</meta:user-defined>
    <meta:user-defined meta:name="DC.title">VERLENING EVENEMENTENVERGUNNING FESTIVAL OVERMORGEN, AMELIUS VAN OENEMAPARK, OUDE KOEMARKT EN GEMEENTEPLEIN HEERENVEEN</meta:user-defined>
    <meta:user-defined meta:name="DCTERMS.W3CDTF/DCTERMS.available">2022-09-01</meta:user-defined>
    <meta:user-defined meta:name="DCTERMS.W3CDTF/OVERHEIDop.jaargang">2022</meta:user-defined>
    <meta:user-defined meta:name="OVERHEIDop.publicationIssue">392841</meta:user-defined>
    <meta:user-defined meta:name="OVERHEIDop.GmbID/DC.identifier">gmb-2022-392841</meta:user-defined>
    <meta:user-defined meta:name="OVERHEIDop.versieInformatie"/>
  </office:meta>
</office:document-meta>
</file>