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Argonautenweg 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nabij Argonautenweg 3 , 3054RP , op de locatie aan Argonautenweg 3A t/m 3P te </text:p>
            <text:p text:style-name="common-al">Rotterdam. Het project betreft het naar voren verplaatsen van de entree pui. </text:p>
            <text:p text:style-name="common-al">(datum besluit 19-08-2022 , op dezelfde dag verzonden ,dossiernummer OMV.22.07.00368)</text:p>
            <text:p text:style-name="common-al">Bezwaar bij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117</text:span><text:line-break/><text:date style:data-style-name="dag" text:fixed="true" text:date-value="2022-08-24"/><text:line-break/><text:date style:data-style-name="jaar" text:fixed="true" text:date-value="2022-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3117</text:span><text:date style:data-style-name="nicedate" text:fixed="true" text:date-value="2022-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3117</text:span><text:date style:data-style-name="nicedate" text:fixed="true" text:date-value="2022-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nabij Argonautenweg 3</meta:user-defined>
    <meta:user-defined meta:name="DCTERMS.W3CDTF/DCTERMS.available">2022-08-24</meta:user-defined>
    <meta:user-defined meta:name="DCTERMS.W3CDTF/OVERHEIDop.jaargang">2022</meta:user-defined>
    <meta:user-defined meta:name="OVERHEIDop.publicationIssue">383117</meta:user-defined>
    <meta:user-defined meta:name="OVERHEIDop.GmbID/DC.identifier">gmb-2022-383117</meta:user-defined>
    <meta:user-defined meta:name="OVERHEIDop.versieInformatie"/>
  </office:meta>
</office:document-meta>
</file>