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Wilhelminastraat 124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+ 2 vakken/Wilhelminastraat 125-129/23-9-2022, Locatie: Wilhelminastraat 124-H</text:p>
            <text:p text:style-name="common-al">Looptijd :-- t/m 23-09-2022</text:p>
            <text:p text:style-name="common-al">Verzonden naar aanvrager op: 18-08-2022</text:p>
            <text:p text:style-name="common-al">Kenmerk gemeente: Z/22/20718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2/207186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25</text:span><text:line-break/><text:date style:data-style-name="dag" text:fixed="true" text:date-value="2022-08-23"/><text:line-break/><text:date style:data-style-name="jaar" text:fixed="true" text:date-value="2022-08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0825</text:span><text:date style:data-style-name="nicedate" text:fixed="true" text:date-value="2022-08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0825</text:span><text:date style:data-style-name="nicedate" text:fixed="true" text:date-value="2022-08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71861</meta:user-defined>
    <meta:user-defined meta:name="DCTERMS.abstract">TVM+ 2 vakken/Wilhelminastraat 125-129/23-9-2022, Wilhelminastraat 124-H</meta:user-defined>
    <dc:language>nl</dc:language>
    <meta:user-defined meta:name="OVERHEIDop.locatietype/OVERHEIDop.gebiedsmarkering">Punt</meta:user-defined>
    <meta:user-defined meta:name="DC.title">Besluit apv vergunning Verleend Wilhelminastraat 124-H</meta:user-defined>
    <meta:user-defined meta:name="DCTERMS.W3CDTF/DCTERMS.available">2022-08-23</meta:user-defined>
    <meta:user-defined meta:name="DCTERMS.W3CDTF/OVERHEIDop.jaargang">2022</meta:user-defined>
    <meta:user-defined meta:name="OVERHEIDop.publicationIssue">380825</meta:user-defined>
    <meta:user-defined meta:name="OVERHEIDop.GmbID/DC.identifier">gmb-2022-380825</meta:user-defined>
    <meta:user-defined meta:name="OVERHEIDop.versieInformatie"/>
  </office:meta>
</office:document-meta>
</file>