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msteldijk 20-H 1074H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Amsteldijk 20-H 1074HS Amsterdam</text:p>
            <text:p text:style-name="common-al">Omschrijving: verhogen van de uitbouw aan de achterzijde van de beletage en het plaatsen van een dakterras op de uitbouw met behoud van de bestemming wonen</text:p>
            <text:p text:style-name="common-al">Datum ontvangst: 15-07-2022</text:p>
            <text:p text:style-name="common-al">Zaaknummer: Z2022-Z004901</text:p>
            <text:p text:style-name="common-al">OLO nummer: 713087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244</text:span><text:line-break/><text:date style:data-style-name="dag" text:fixed="true" text:date-value="2022-08-22"/><text:line-break/><text:date style:data-style-name="jaar" text:fixed="true" text:date-value="2022-08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244</text:span><text:date style:data-style-name="nicedate" text:fixed="true" text:date-value="2022-08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80244</text:span><text:date style:data-style-name="nicedate" text:fixed="true" text:date-value="2022-08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36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004901</meta:user-defined>
    <meta:user-defined meta:name="DCTERMS.abstract">verhogen van de uitbouw aan de achterzijde van de beletage en het plaatsen van een dakterras op de uitbouw met behoud van de bestemming wonen</meta:user-defined>
    <dc:language>nl</dc:language>
    <meta:user-defined meta:name="OVERHEIDop.locatietype/OVERHEIDop.gebiedsmarkering">Punt</meta:user-defined>
    <meta:user-defined meta:name="DC.title">Aanvraag omgevingsvergunning Amsteldijk 20-H 1074HS Amsterdam</meta:user-defined>
    <meta:user-defined meta:name="DCTERMS.W3CDTF/DCTERMS.available">2022-08-22</meta:user-defined>
    <meta:user-defined meta:name="DCTERMS.W3CDTF/OVERHEIDop.jaargang">2022</meta:user-defined>
    <meta:user-defined meta:name="OVERHEIDop.publicationIssue">380244</meta:user-defined>
    <meta:user-defined meta:name="OVERHEIDop.GmbID/DC.identifier">gmb-2022-380244</meta:user-defined>
    <meta:user-defined meta:name="OVERHEIDop.versieInformatie"/>
  </office:meta>
</office:document-meta>
</file>