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Amaliastraat 4 1052GN Amsterdam, Amaliastraat 2 1052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maliastraat 4 1052GN Amsterdam, Amaliastraat 2 1052GN Amsterdam</text:p>
            <text:p text:style-name="common-al">Omschrijving: uitvoeren van funderingsherstel, het wijzigen van het trappenhuis en de brandcompartimenten, het creëren van twee nieuwe zelfstandige woningen</text:p>
            <text:p text:style-name="common-al">Besluit: verleend</text:p>
            <text:p text:style-name="common-al">Verzonden naar aanvrager op: 16-08-2022</text:p>
            <text:p text:style-name="common-al">Zaaknummer: Z2022-W002308</text:p>
            <text:p text:style-name="common-al">OLO nummer: 7010665</text:p>
            <text:p text:style-name="common-al">Het besluit en bijbehorende stukken kunt u per e-mail ontvangen. Stuur een verzoek naar <text:a xlink:href="mailto:procesuitvoering.sdw@amsterdam.nl?Subject=Dossiernummer Z2022-W002308" xlink:type="simple">procesuitvoering.sdw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082</text:span><text:line-break/><text:date style:data-style-name="dag" text:fixed="true" text:date-value="2022-08-22"/><text:line-break/><text:date style:data-style-name="jaar" text:fixed="true" text:date-value="2022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082</text:span><text:date style:data-style-name="nicedate" text:fixed="true" text:date-value="2022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082</text:span><text:date style:data-style-name="nicedate" text:fixed="true" text:date-value="2022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2-W002308</meta:user-defined>
    <meta:user-defined meta:name="DCTERMS.abstract">uitvoeren van funderingsherstel, het wijzigen van het trappenhuis en de brandcompartimenten, het creëren van twee nieuwe zelfstandige woningen,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Amaliastraat 4 1052GN Amsterdam, Amaliastraat 2 1052GN Amsterdam</meta:user-defined>
    <meta:user-defined meta:name="DCTERMS.W3CDTF/DCTERMS.available">2022-08-22</meta:user-defined>
    <meta:user-defined meta:name="DCTERMS.W3CDTF/OVERHEIDop.jaargang">2022</meta:user-defined>
    <meta:user-defined meta:name="OVERHEIDop.publicationIssue">380082</meta:user-defined>
    <meta:user-defined meta:name="OVERHEIDop.GmbID/DC.identifier">gmb-2022-380082</meta:user-defined>
    <meta:user-defined meta:name="OVERHEIDop.versieInformatie"/>
  </office:meta>
</office:document-meta>
</file>