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huur van twee ruimtes in multifunctioneel centrum De Malburcht aan de Graslaan 97</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De gemeente Arnhem is voornemens over te gaan tot de verhuur van twee ruimtes in multifunctioneel centrum De Malburcht aan de Graslaan 97, kadastraal bekend gemeente Arnhem, sectie E nummer 4257, aan Entrea Lindenhout. Beoogde ingangsdatum van de huur is 1 oktober 2022.</text:p>
            <text:p text:style-name="al"/>
            <text:p text:style-name="al">MFC De Malburcht is een maatschappelijk bedrijfsverzamelgebouw dat hoofdzakelijk gericht is op het huisvesten van kindvoorzieningen (waaronder primair onderwijs, kinderopvang, kinderwerk en een consultatiebureau) in de wijk Malburgen </text:p>
            <text:p text:style-name="al">Entrea Lindenhout is één van de grote aanbieders van specialistische jeugdhulp in Gelderland en huurt reeds sinds 2013 een tweetal ruimtes in het gebouw. Entrea Lindenhout wenst haar dienstverlening met het in gebruik nemen van de 2 extra ruimtes te centraliseren op 1 locatie.</text:p>
            <text:p text:style-name="al">De gemeente Arnhem acht de uitbreiding van de dienstverlening passend binnen de doelstellingen van het gebouw. De uitbreiding wordt door de overige gebruikers van het gebouw als positief beoordeeld voor de onderlinge samenwerking en het versterken van de gezamenlijke doelstellingen.   </text:p>
            <text:p text:style-name="al"/>
            <text:p text:style-name="al">Als u het niet eens bent met dit voornemen stuurt u uiterlijk 20 kalenderdagen na publicatie een gemotiveerd bericht aan Vastgoedpublicaties@arnhem.nl onder vermelding van “Reactie op voornemen tot aangaan huurovereenkomst “2 ruimtes Graslaan 97 ”. </text:p>
            <text:p text:style-name="al"/>
            <text:p text:style-name="al">Voor berichten die na deze termijn en/of ongemotiveerd worden ontvangen vervalt het recht om tegen deze uitgifte in rechte op te komen en/of daarop enige vordering tot schadevergoeding of welke andere aanspraak dan ook te baseren, althans zijn de rechten daarop verwerkt. Dit om te voorkomen dat de Gemeente en Cre-Aid B.V. onredelijk worden benadeeld door als pas na deze (duidelijk kenbaar gemaakte) termijn alsnog tegen (het voornemen tot) aangaan van de overeenkomst zou worden opgekomen.</text:p>
            <text:p text:style-name="al"/>
            <text:p text:style-name="al">Met deze publicatie geeft de gemeente uitvoering aan het arrest van de Hoge Raad d.d. 26 november 2021 (ECLI:NL:HR:2021:1778).</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6451</text:span><text:line-break/><text:date style:data-style-name="dag" text:fixed="true" text:date-value="2022-08-18"/><text:line-break/><text:date style:data-style-name="jaar" text:fixed="true" text:date-value="2022-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6451</text:span><text:date style:data-style-name="nicedate" text:fixed="true" text:date-value="2022-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76451</text:span><text:date style:data-style-name="nicedate" text:fixed="true" text:date-value="2022-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4.8/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DC.source">N.v.t.</meta:user-defined>
    <meta:user-defined meta:name="DCTERMS.alternative">Voornemen tot verhuur van twee ruimtes in multifunctioneel centrum De Malburcht aan de Graslaan 97</meta:user-defined>
    <dc:language>nl</dc:language>
    <meta:user-defined meta:name="OVERHEIDop.locatietype/OVERHEIDop.gebiedsmarkering">Adres</meta:user-defined>
    <meta:user-defined meta:name="DC.title">Voornemen tot verhuur van twee ruimtes in multifunctioneel centrum De Malburcht aan de Graslaan 97</meta:user-defined>
    <meta:user-defined meta:name="DCTERMS.W3CDTF/DCTERMS.available">2022-08-18</meta:user-defined>
    <meta:user-defined meta:name="DCTERMS.W3CDTF/OVERHEIDop.jaargang">2022</meta:user-defined>
    <meta:user-defined meta:name="OVERHEIDop.publicationIssue">376451</meta:user-defined>
    <meta:user-defined meta:name="OVERHEIDop.GmbID/DC.identifier">gmb-2022-376451</meta:user-defined>
    <meta:user-defined meta:name="OVERHEIDop.versieInformatie"/>
  </office:meta>
</office:document-meta>
</file>