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ANDEREN VAN HET GEBRUIK VAN AGRARISCHEDOELEINDEN IN WOONDOELEINDEN (STRIJDIG GEBRUIK) EERSTE COMPAGNONSWEG 68 BONTEBOK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anderen van het gebruik van agrarische doeleinden in woondoeleinden (strijdig gebruik) op het perceel Eerste Compagnonsweg 68 te Bontebok  (15-08-2022)</text:p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76218</text:span><text:line-break/><text:date style:data-style-name="dag" text:fixed="true" text:date-value="2022-08-18"/><text:line-break/><text:date style:data-style-name="jaar" text:fixed="true" text:date-value="2022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76218</text:span><text:date style:data-style-name="nicedate" text:fixed="true" text:date-value="2022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76218</text:span><text:date style:data-style-name="nicedate" text:fixed="true" text:date-value="2022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7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, VERANDEREN VAN HET GEBRUIK VAN AGRARISCHEDOELEINDEN IN WOONDOELEINDEN (STRIJDIG GEBRUIK) EERSTE COMPAGNONSWEG 68 BONTEBOK.</meta:user-defined>
    <meta:user-defined meta:name="DCTERMS.W3CDTF/DCTERMS.available">2022-08-18</meta:user-defined>
    <meta:user-defined meta:name="DCTERMS.W3CDTF/OVERHEIDop.jaargang">2022</meta:user-defined>
    <meta:user-defined meta:name="OVERHEIDop.publicationIssue">376218</meta:user-defined>
    <meta:user-defined meta:name="OVERHEIDop.GmbID/DC.identifier">gmb-2022-376218</meta:user-defined>
    <meta:user-defined meta:name="OVERHEIDop.versieInformatie"/>
  </office:meta>
</office:document-meta>
</file>