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steigerdoekreclame, Oudegracht 127 te Utrecht, HZ_WABO-22-2819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udegracht 127 te Utrecht</text:span>
          </text:p>
            <text:p text:style-name="common-al">HZ_WABO-22-28199</text:p>
            <text:p text:style-name="common-al">Toelichting: het plaatsen van steigerdoekreclame</text:p>
            <text:p text:style-name="common-al">Datum ontvangst aanvraag: 12 augustus 2022</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4369</text:span><text:line-break/><text:date style:data-style-name="dag" text:fixed="true" text:date-value="2022-08-17"/><text:line-break/><text:date style:data-style-name="jaar" text:fixed="true" text:date-value="2022-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4369</text:span><text:date style:data-style-name="nicedate" text:fixed="true" text:date-value="2022-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4369</text:span><text:date style:data-style-name="nicedate" text:fixed="true" text:date-value="2022-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plaatsen van steigerdoekreclame, Oudegracht 127 te Utrecht, HZ_WABO-22-28199</meta:user-defined>
    <meta:user-defined meta:name="DCTERMS.W3CDTF/DCTERMS.available">2022-08-17</meta:user-defined>
    <meta:user-defined meta:name="DCTERMS.W3CDTF/OVERHEIDop.jaargang">2022</meta:user-defined>
    <meta:user-defined meta:name="OVERHEIDop.externeBijlage">Publiceerbaar-A|exb-2022-46794</meta:user-defined>
    <meta:user-defined meta:name="OVERHEIDop.publicationIssue">374369</meta:user-defined>
    <meta:user-defined meta:name="OVERHEIDop.GmbID/DC.identifier">gmb-2022-374369</meta:user-defined>
    <meta:user-defined meta:name="OVERHEIDop.versieInformatie"/>
  </office:meta>
</office:document-meta>
</file>