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luis 'Ooster Verlaat'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sluis 'Ooster Verlaat' te Dokkum, het realiseren van 4 bewegingswerken ten behoeve van het handmatig openen sluisdeuren (besluit is verzonden op 11 augustus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70627</text:span><text:line-break/><text:date style:data-style-name="dag" text:fixed="true" text:date-value="2022-08-17"/><text:line-break/><text:date style:data-style-name="jaar" text:fixed="true" text:date-value="2022-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70627</text:span><text:date style:data-style-name="nicedate" text:fixed="true" text:date-value="2022-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70627</text:span><text:date style:data-style-name="nicedate" text:fixed="true" text:date-value="2022-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0606</meta:user-defined>
    <meta:user-defined meta:name="DCTERMS.abstract">bouwen en monument</meta:user-defined>
    <dc:language>nl</dc:language>
    <meta:user-defined meta:name="OVERHEIDop.locatietype/OVERHEIDop.gebiedsmarkering">Vlak</meta:user-defined>
    <meta:user-defined meta:name="DC.title">Verleende omgevingsvergunning sluis 'Ooster Verlaat' te Dokkum</meta:user-defined>
    <meta:user-defined meta:name="DCTERMS.W3CDTF/DCTERMS.available">2022-08-17</meta:user-defined>
    <meta:user-defined meta:name="DCTERMS.W3CDTF/OVERHEIDop.jaargang">2022</meta:user-defined>
    <meta:user-defined meta:name="OVERHEIDop.publicationIssue">370627</meta:user-defined>
    <meta:user-defined meta:name="OVERHEIDop.GmbID/DC.identifier">gmb-2022-370627</meta:user-defined>
    <meta:user-defined meta:name="OVERHEIDop.versieInformatie"/>
  </office:meta>
</office:document-meta>
</file>