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LAATSEN VAN EEN DAKKAPEL, KLYNLÂN 1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dakkapel op het perceel Klynlân 17 te Heerenveen  (26-01-2022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041</text:span><text:line-break/><text:date style:data-style-name="dag" text:fixed="true" text:date-value="2022-01-28"/><text:line-break/><text:date style:data-style-name="jaar" text:fixed="true" text:date-value="2022-0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7041</text:span><text:date style:data-style-name="nicedate" text:fixed="true" text:date-value="2022-0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7041</text:span><text:date style:data-style-name="nicedate" text:fixed="true" text:date-value="2022-0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PLAATSEN VAN EEN DAKKAPEL, KLYNLÂN 17 HEERENVEEN</meta:user-defined>
    <meta:user-defined meta:name="DCTERMS.W3CDTF/DCTERMS.available">2022-01-28</meta:user-defined>
    <meta:user-defined meta:name="DCTERMS.W3CDTF/OVERHEIDop.jaargang">2022</meta:user-defined>
    <meta:user-defined meta:name="OVERHEIDop.publicationIssue">37041</meta:user-defined>
    <meta:user-defined meta:name="OVERHEIDop.GmbID/DC.identifier">gmb-2022-37041</meta:user-defined>
    <meta:user-defined meta:name="OVERHEIDop.versieInformatie"/>
  </office:meta>
</office:document-meta>
</file>