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Amaliastraat 4 1052GN Amsterdam, Amaliastraat 2 1052G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Amaliastraat 4 1052GN Amsterdam, Amaliastraat 2 1052GN Amsterdam</text:p>
            <text:p text:style-name="common-al">Omschrijving: uitvoeren van funderingsherstel, het wijzigen van het trappenhuis en de brandcompartimenten, het creëren van twee nieuwe zelfstandige woningen,</text:p>
            <text:p text:style-name="common-al">Verzonden naar aanvrager op: 09-08-2022</text:p>
            <text:p text:style-name="common-al">Zaaknummer: Z2022-W002308</text:p>
            <text:p text:style-name="common-al">OLO nummer: 7010665</text:p>
            <text:p text:style-name="last-al">Door dit besluit is de beslistermijn met 6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79</text:span><text:line-break/><text:date style:data-style-name="dag" text:fixed="true" text:date-value="2022-08-12"/><text:line-break/><text:date style:data-style-name="jaar" text:fixed="true" text:date-value="2022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69479</text:span><text:date style:data-style-name="nicedate" text:fixed="true" text:date-value="2022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69479</text:span><text:date style:data-style-name="nicedate" text:fixed="true" text:date-value="2022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0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2-W002308</meta:user-defined>
    <meta:user-defined meta:name="DCTERMS.abstract">uitvoeren van funderingsherstel, het wijzigen van het trappenhuis en de brandcompartimenten, het creëren van twee nieuwe zelfstandige woningen, 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Verlenging beslistermijn omgevingsvergunning Amaliastraat 4 1052GN Amsterdam, Amaliastraat 2 1052GN Amsterdam</meta:user-defined>
    <meta:user-defined meta:name="DCTERMS.W3CDTF/DCTERMS.available">2022-08-12</meta:user-defined>
    <meta:user-defined meta:name="DCTERMS.W3CDTF/OVERHEIDop.jaargang">2022</meta:user-defined>
    <meta:user-defined meta:name="OVERHEIDop.publicationIssue">369479</meta:user-defined>
    <meta:user-defined meta:name="OVERHEIDop.GmbID/DC.identifier">gmb-2022-369479</meta:user-defined>
    <meta:user-defined meta:name="OVERHEIDop.versieInformatie"/>
  </office:meta>
</office:document-meta>
</file>