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esterdoki73501763-70ea-4ce4-a2fd-588e6cb2b19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Westerdok hoek Coffijboomstraat 88 wijzigen kenteken gehandicaptenparkeerplaats 69-GNL-8</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775</text:span>
            <text:span text:style-name="nadrukvet"/>(Centrum)</text:p>
            <text:p text:style-name="common-al">Z/22/2057377</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69-GNL-8 recht heeft op een gehandicaptenparkeerplaats;</text:p>
              </text:list-item>
              <text:list-item text:style-override="id1-3-2-2-1-9-2">
                <text:number>•</text:number>
                <text:p text:style-name="al">er geen garage aanwezig is en dat er in de directe omgeving van het adres Westerdok hoek Coffijboomstraat 88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61-TD-FV in (nieuw) 69-GNL-8 behorende bij het bord model E6 (Gehandicaptenparkeerplaats) van bijlage I van het Reglement Verkeersregels en Verkeerstekens 1990, de bestaande gehandicaptenparkeerplaats aan het adres Westerdok hoek Coffijboomstraat 88 (parkeervaknummer 121276488882) uitsluitend te bestemmen voor het door vergunningshouder in gebruik zijnde motorvoertuig met kentekennummer 69-GNL-8;</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21.7mm" svg:height="89.1mm"><draw:image xlink:href="Pictures/westerdoki73501763-70ea-4ce4-a2fd-588e6cb2b196.jpg" xlink:type="simple"/></draw:frame></text:p>
            </text:section></draw:text-box></draw:frame>
          </text:p>
            <text:p text:style-name="common-al">Amsterdam, 17 augustus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384</text:span><text:line-break/><text:date style:data-style-name="dag" text:fixed="true" text:date-value="2022-08-19"/><text:line-break/><text:date style:data-style-name="jaar" text:fixed="true" text:date-value="2022-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7384</text:span><text:date style:data-style-name="nicedate" text:fixed="true" text:date-value="2022-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7384</text:span><text:date style:data-style-name="nicedate" text:fixed="true" text:date-value="2022-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esterdok hoek Coffijboomstraat 88 wijzigen kenteken gehandicaptenparkeerplaats 69-GNL-8 - Westerdok hoek Coffijboomstraat 8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esterdok hoek Coffijboomstraat 88 wijzigen kenteken gehandicaptenparkeerplaats 69-GNL-8</meta:user-defined>
    <meta:user-defined meta:name="OVERHEIDop.verkeersbordcode">E6</meta:user-defined>
    <dc:language>nl</dc:language>
    <meta:user-defined meta:name="OVERHEIDop.locatietype/OVERHEIDop.gebiedsmarkering">Punt</meta:user-defined>
    <meta:user-defined meta:name="DC.title">Verkeersbesluit Westerdok hoek Coffijboomstraat 88 wijzigen kenteken gehandicaptenparkeerplaats 69-GNL-8</meta:user-defined>
    <meta:user-defined meta:name="DCTERMS.W3CDTF/DCTERMS.available">2022-08-19</meta:user-defined>
    <meta:user-defined meta:name="DCTERMS.W3CDTF/OVERHEIDop.jaargang">2022</meta:user-defined>
    <meta:user-defined meta:name="OVERHEIDop.publicationIssue">367384</meta:user-defined>
    <meta:user-defined meta:name="OVERHEIDop.GmbID/DC.identifier">gmb-2022-367384</meta:user-defined>
    <meta:user-defined meta:name="OVERHEIDop.versieInformatie"/>
  </office:meta>
</office:document-meta>
</file>