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nabij Hooglandstraat 140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 nabij Hooglandstraat 140A, 3036PP , het kappen van 4 sierkersen in verband met ophoging en herinrichting van de Hooglandstraat. Er wordt een herplantplicht opgelegd conform het IP TE-21/00002 voor 26 bomen van de 1e grootte en 125m² groen . Het geanonimiseerd besluit is als bijlage toegevoegd aan de publicatie. (datum besluit 02-08-2022 , op dezelfde dag verzonden ,dossiernummer OMV.22.07.00222) </text:p>
            <text:p text:style-name="common-al">Bezwaar bij reguliere omgevingsvergunningen. </text:p>
            <text:p text:style-name="last-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4715</text:span><text:line-break/><text:date style:data-style-name="dag" text:fixed="true" text:date-value="2022-08-10"/><text:line-break/><text:date style:data-style-name="jaar" text:fixed="true" text:date-value="2022-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4715</text:span><text:date style:data-style-name="nicedate" text:fixed="true" text:date-value="2022-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4715</text:span><text:date style:data-style-name="nicedate" text:fixed="true" text:date-value="2022-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vergunning nabij Hooglandstraat 140A</meta:user-defined>
    <meta:user-defined meta:name="DCTERMS.W3CDTF/DCTERMS.available">2022-08-10</meta:user-defined>
    <meta:user-defined meta:name="DCTERMS.W3CDTF/OVERHEIDop.jaargang">2022</meta:user-defined>
    <meta:user-defined meta:name="OVERHEIDop.externeBijlage">Hooglandstraat  140A|exb-2022-45497</meta:user-defined>
    <meta:user-defined meta:name="OVERHEIDop.publicationIssue">364715</meta:user-defined>
    <meta:user-defined meta:name="OVERHEIDop.GmbID/DC.identifier">gmb-2022-364715</meta:user-defined>
    <meta:user-defined meta:name="OVERHEIDop.versieInformatie"/>
  </office:meta>
</office:document-meta>
</file>