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zettingsvergunning Van rechtswege verleend Deurloostraat 2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an rechtswege verleend: Voor het omzetten van 1 zelfstandige woonruimte naar 4 onzelfstandige woonruimten op locatie  Deurloostraat 26-1 in AMSTERDAM</text:p>
            <text:p text:style-name="common-al">Verzonden naar aanvrager op: 16-02-2022</text:p>
            <text:p text:style-name="common-al">Kenmerk gemeente: Z/21/1989217</text:p>
            <text:p text:style-name="common-al"/>
            <text:p text:style-name="common-al">
            <text:span text:style-name="nadrukvet">Toestemming voor het verhuren van kamers aan Deurloostraat 26-1 in AMSTERDAM</text:span>
          </text:p>
            <text:p text:style-name="common-al">De gemeente Amsterdam deed te lang over het behandelen van een omzettingsvergunning voor kamerverhuur. De gemeente Amsterdam geeft hiermee van rechtswege toestemming 	voor het verhuren van kamers aan Deurloostraat 26-1 in AMSTERDAM. Het gaat om het omzetten van 1 zelfstandige woonruimte in 4 onzelfstandige woonruimten. 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1/1989217" xlink:type="simple">Stadsloket.Zuid.vergunningen.dvl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	Gemeente Amsterdam
	T.a.v. Juridisch Bureau
	Postbus 483
	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381</text:span><text:line-break/><text:date style:data-style-name="dag" text:fixed="true" text:date-value="2022-08-09"/><text:line-break/><text:date style:data-style-name="jaar" text:fixed="true" text:date-value="2022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4381</text:span><text:date style:data-style-name="nicedate" text:fixed="true" text:date-value="2022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4381</text:span><text:date style:data-style-name="nicedate" text:fixed="true" text:date-value="2022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27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9217</meta:user-defined>
    <meta:user-defined meta:name="DCTERMS.abstract">Het omzetten van zelfstandige naar onzelfstandige woonruimten op adres Deurloostraat 26-1</meta:user-defined>
    <dc:language>nl</dc:language>
    <meta:user-defined meta:name="OVERHEIDop.locatietype/OVERHEIDop.gebiedsmarkering">Punt</meta:user-defined>
    <meta:user-defined meta:name="DC.title">Besluit omzettingsvergunning Van rechtswege verleend Deurloostraat 26-1</meta:user-defined>
    <meta:user-defined meta:name="DCTERMS.W3CDTF/DCTERMS.available">2022-08-09</meta:user-defined>
    <meta:user-defined meta:name="DCTERMS.W3CDTF/OVERHEIDop.jaargang">2022</meta:user-defined>
    <meta:user-defined meta:name="OVERHEIDop.publicationIssue">364381</meta:user-defined>
    <meta:user-defined meta:name="OVERHEIDop.GmbID/DC.identifier">gmb-2022-364381</meta:user-defined>
    <meta:user-defined meta:name="OVERHEIDop.versieInformatie"/>
  </office:meta>
</office:document-meta>
</file>