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(KAP) EN VERANDEREN VAN EEN WONING, STATIONSSTRAAT 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(kap) en veranderen van woning op het perceel Stationsstraat 4 te Heerenveen (indieningsdatum 08-07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3185</text:span><text:line-break/><text:date style:data-style-name="dag" text:fixed="true" text:date-value="2022-08-09"/><text:line-break/><text:date style:data-style-name="jaar" text:fixed="true" text:date-value="2022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3185</text:span><text:date style:data-style-name="nicedate" text:fixed="true" text:date-value="2022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3185</text:span><text:date style:data-style-name="nicedate" text:fixed="true" text:date-value="2022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GROTEN (KAP) EN VERANDEREN VAN EEN WONING, STATIONSSTRAAT 4 HEERENVEEN</meta:user-defined>
    <meta:user-defined meta:name="DCTERMS.W3CDTF/DCTERMS.available">2022-08-09</meta:user-defined>
    <meta:user-defined meta:name="DCTERMS.W3CDTF/OVERHEIDop.jaargang">2022</meta:user-defined>
    <meta:user-defined meta:name="OVERHEIDop.publicationIssue">363185</meta:user-defined>
    <meta:user-defined meta:name="OVERHEIDop.GmbID/DC.identifier">gmb-2022-363185</meta:user-defined>
    <meta:user-defined meta:name="OVERHEIDop.versieInformatie"/>
  </office:meta>
</office:document-meta>
</file>