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aan de achterkant van een woning, Katherijn van Leemputdreef 24 te Utrecht,  HZ_WABO-22-170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therijn van Leemputdreef 24 te Utrecht</text:p>
            <text:p text:style-name="common-al">HZ_WABO-22-17044</text:p>
            <text:p text:style-name="common-al">Toelichting: het bouwen van een uitbouw aan de achterkant van een woning</text:p>
            <text:p text:style-name="common-al">Datum besluit: 3 augustus 2022</text:p>
            <text:p text:style-name="common-al">Startdatum bezwaartermijn: 5 augustus 2022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1744</text:span><text:line-break/><text:date style:data-style-name="dag" text:fixed="true" text:date-value="2022-08-08"/><text:line-break/><text:date style:data-style-name="jaar" text:fixed="true" text:date-value="2022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61744</text:span><text:date style:data-style-name="nicedate" text:fixed="true" text:date-value="2022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61744</text:span><text:date style:data-style-name="nicedate" text:fixed="true" text:date-value="2022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uitbouw aan de achterkant van een woning, Katherijn van Leemputdreef 24 te Utrecht,  HZ_WABO-22-17044</meta:user-defined>
    <meta:user-defined meta:name="DCTERMS.W3CDTF/DCTERMS.available">2022-08-08</meta:user-defined>
    <meta:user-defined meta:name="DCTERMS.W3CDTF/OVERHEIDop.jaargang">2022</meta:user-defined>
    <meta:user-defined meta:name="OVERHEIDop.externeBijlage">Aanvraagdocument  publiceerbaar-A|exb-2022-45194</meta:user-defined>
    <meta:user-defined meta:name="OVERHEIDop.externeBijlage">Besluit omgevingsvergunning publiceerbaar|exb-2022-45195</meta:user-defined>
    <meta:user-defined meta:name="OVERHEIDop.publicationIssue">361744</meta:user-defined>
    <meta:user-defined meta:name="OVERHEIDop.GmbID/DC.identifier">gmb-2022-361744</meta:user-defined>
    <meta:user-defined meta:name="OVERHEIDop.versieInformatie"/>
  </office:meta>
</office:document-meta>
</file>