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aamloosia44223e7-39ee-49e7-9f7c-964b09a59bf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1-10-12">
      <text:list-level-style-bullet text:bullet-char="•" text:level="1">
        <style:list-level-properties text:min-label-width="10mm"/>
      </text:list-level-style-bullet>
    </text:list-style>
    <text:list-style style:name="id1-3-2-1-1-10-13">
      <text:list-level-style-bullet text:bullet-char="•" text:level="1">
        <style:list-level-properties text:min-label-width="10mm"/>
      </text:list-level-style-bullet>
    </text:list-style>
    <text:list-style style:name="id1-3-2-1-1-10-14">
      <text:list-level-style-bullet text:bullet-char="•" text:level="1">
        <style:list-level-properties text:min-label-width="10mm"/>
      </text:list-level-style-bullet>
    </text:list-style>
    <text:list-style style:name="id1-3-2-1-1-10-15">
      <text:list-level-style-bullet text:bullet-char="•" text:level="1">
        <style:list-level-properties text:min-label-width="10mm"/>
      </text:list-level-style-bullet>
    </text:list-style>
    <text:list-style style:name="id1-3-2-1-1-10-16">
      <text:list-level-style-bullet text:bullet-char="•" text:level="1">
        <style:list-level-properties text:min-label-width="10mm"/>
      </text:list-level-style-bullet>
    </text:list-style>
    <text:list-style style:name="id1-3-2-1-1-10-17">
      <text:list-level-style-bullet text:bullet-char="•" text:level="1">
        <style:list-level-properties text:min-label-width="10mm"/>
      </text:list-level-style-bullet>
    </text:list-style>
    <text:list-style style:name="id1-3-2-1-1-10-18">
      <text:list-level-style-bullet text:bullet-char="•" text:level="1">
        <style:list-level-properties text:min-label-width="10mm"/>
      </text:list-level-style-bullet>
    </text:list-style>
    <text:list-style style:name="id1-3-2-1-1-10-19">
      <text:list-level-style-bullet text:bullet-char="•" text:level="1">
        <style:list-level-properties text:min-label-width="10mm"/>
      </text:list-level-style-bullet>
    </text:list-style>
    <text:list-style style:name="id1-3-2-1-1-10-20">
      <text:list-level-style-bullet text:bullet-char="•" text:level="1">
        <style:list-level-properties text:min-label-width="10mm"/>
      </text:list-level-style-bullet>
    </text:list-style>
    <text:list-style style:name="id1-3-2-1-1-10-21">
      <text:list-level-style-bullet text:bullet-char="•" text:level="1">
        <style:list-level-properties text:min-label-width="10mm"/>
      </text:list-level-style-bullet>
    </text:list-style>
    <text:list-style style:name="id1-3-2-1-1-10-2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4">
      <text:list-level-style-bullet text:bullet-char="•" text:level="1">
        <style:list-level-properties text:min-label-width="10mm"/>
      </text:list-level-style-bullet>
    </text:list-style>
    <text:list-style style:name="id1-3-2-1-1-10-25">
      <text:list-level-style-bullet text:bullet-char="•" text:level="1">
        <style:list-level-properties text:min-label-width="10mm"/>
      </text:list-level-style-bullet>
    </text:list-style>
    <text:list-style style:name="id1-3-2-1-1-10-26">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Gemeente Delft, verkeersbesluit Frogersingel, Gugelhof, Hartmanhof, Tonnaerhof, De Bruyn Kopsplaats, Van Eesterenplaats, Van Eyckplaats, Friedhoffplantsoen, Van Moorselplantsoen, Berghoefplantsoen, Koldeweyplaats, Wolffenspergerplaats, Maaskantstraat, De Booijstraat, Bakemastraat en het Granpré Mouèrepark, instellen 30 km-zone, zonaal parkeerverbod, voetpaden, bromfiets-/fietspad en erven </text:p>
      <text:section text:name="regeling_id1-3-2" text:style-name="regeling">
        <text:section text:name="aanhef_id1-3-2-1" text:style-name="aanhef">
          <text:section text:name="afkondiging_id1-3-2-1-1" text:style-name="afkondiging">
            <text:p text:style-name="afkondiging_top"/>
            <text:p text:style-name="al">Nr. 5238781</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p text:style-name="al"/>
            <text:list text:style-name="id1-3-2-1-1-10">
              <text:list-item text:style-override="id1-3-2-1-1-10-1">
                <text:number>•</text:number>
                <text:p text:style-name="al">Frogersingel, Gugelhof, Hartmanhof, Tonnaerhof, De Bruyn Kopsplaats, Van Eesterenplaats, Van Eyckplaats, Friedhoffplantsoen, Van Moorselplantsoen, Berghoefplantsoen, Koldeweyplaats, Wolffenspergerplaats, Maaskantstraat, De Booijstraat, Bakemastraat en het Granpré Mouèrepark te Delft;</text:p>
              </text:list-item>
              <text:list-item text:style-override="id1-3-2-1-1-10-2">
                <text:number>•</text:number>
                <text:p text:style-name="al">deze wegen gelegen zijn in de wijk Wippolder van Delft;</text:p>
              </text:list-item>
              <text:list-item text:style-override="id1-3-2-1-1-10-3">
                <text:number>•</text:number>
                <text:p text:style-name="al">de straten als erftoegangsweg met een verblijfskarakter kunnen worden gekenmerkt; </text:p>
              </text:list-item>
              <text:list-item text:style-override="id1-3-2-1-1-10-4">
                <text:number>•</text:number>
                <text:p text:style-name="al">in de openbare ruimte voldoende parkeervoorzieningen aanwezig zijn;</text:p>
              </text:list-item>
              <text:list-item text:style-override="id1-3-2-1-1-10-5">
                <text:number>•</text:number>
                <text:p text:style-name="al">hierdoor parkeren op de rijbaan niet noodzakelijk is;</text:p>
              </text:list-item>
              <text:list-item text:style-override="id1-3-2-1-1-10-6">
                <text:number>•</text:number>
                <text:p text:style-name="al">de gemeente Delft in diverse wijken, verdeeld over zones, gereguleerd parkeren heeft ingesteld;</text:p>
              </text:list-item>
              <text:list-item text:style-override="id1-3-2-1-1-10-7">
                <text:number>•</text:number>
                <text:p text:style-name="al">de gemeente het instellen van gereguleerd parkeren altijd combineert met een parkeerverbodszone, waardoor parkeren slechts nog is toegestaan op daartoe aangewezen plaatsen zoals parkeervakken en -terreinen;</text:p>
              </text:list-item>
              <text:list-item text:style-override="id1-3-2-1-1-10-8">
                <text:number>•</text:number>
                <text:p text:style-name="al">daarnaast de parkeervakken in de software van de scanauto staat waarmee de gereguleerde gebieden worden gecontroleerd zodat er efficiënt gecontroleerd kan worden;</text:p>
              </text:list-item>
              <text:list-item text:style-override="id1-3-2-1-1-10-9">
                <text:number>•</text:number>
                <text:p text:style-name="al">de gemeenteraad van Delft besloten heeft de volgende straten aan het reeds bestaande gereguleerde parkeergebied “F” toe te voegen: Frogersingel, Gugelhof, Hartmanhof, Tonnaerhof, De Bruyn Kopsplaats, Van Eesterenplaats, Van Eyckplaats, Friedhoffplantsoen, Van Moorselplantsoen, Berghoefplantsoen, Koldeweyplaats, Wolffenspergerplaats, Maaskantstraat, De Booijstraat en Bakemastraat;</text:p>
              </text:list-item>
              <text:list-item text:style-override="id1-3-2-1-1-10-10">
                <text:number>•</text:number>
                <text:p text:style-name="al">derhalve in dit gebied ook een parkeerverbodszone van kracht zal zijn;</text:p>
              </text:list-item>
              <text:list-item text:style-override="id1-3-2-1-1-10-11">
                <text:number>•</text:number>
                <text:p text:style-name="al">het wenselijk is om voor de De Booijstraat, Bakemastraat en Frogersingel ten zuiden van de De Booijstraat een maximale snelheid van 30 km/u in te stellen;</text:p>
              </text:list-item>
              <text:list-item text:style-override="id1-3-2-1-1-10-12">
                <text:number>•</text:number>
                <text:p text:style-name="al">deze wegen niet beschikken over rijbaanmarkering, fietsstroken of fietspaden; </text:p>
              </text:list-item>
              <text:list-item text:style-override="id1-3-2-1-1-10-13">
                <text:number>•</text:number>
                <text:p text:style-name="al">de instelling van een maximum snelheid van 30 km/u noodzakelijk is ter verzekering van de veiligheid en bescherming van de weggebruikers;</text:p>
              </text:list-item>
              <text:list-item text:style-override="id1-3-2-1-1-10-14">
                <text:number>•</text:number>
                <text:p text:style-name="al">de Frogersingel ten noorden van de De Booijstraat, Gugelhof, Hartmanhof, Tonnaerhof, Maaskantstraet, De Bruyn Kopsplaats, Van Eesterenplaats, Van Eyckplaats, Friedhoffplantsoen, Van Moorselplantsoen, Berghoefplantsoen, Koldeweyplaats, Wolffenspergerplaats en Maaskantstraat als erven worden ingericht;</text:p>
              </text:list-item>
              <text:list-item text:style-override="id1-3-2-1-1-10-15">
                <text:number>•</text:number>
                <text:p text:style-name="al">deze wegen op één niveau zijn ingericht;</text:p>
              </text:list-item>
              <text:list-item text:style-override="id1-3-2-1-1-10-16">
                <text:number>•</text:number>
                <text:p text:style-name="al">de parkeerplaatsen binnen het erf aangeduid zijn met een P-tegel of een bord die de parkeergelegenheid aanduidt;</text:p>
              </text:list-item>
              <text:list-item text:style-override="id1-3-2-1-1-10-17">
                <text:number>•</text:number>
                <text:p text:style-name="al">de overgangen van 30 km-zone naar erf middels inritconstructies zijn geregeld;</text:p>
              </text:list-item>
              <text:list-item text:style-override="id1-3-2-1-1-10-18">
                <text:number>•</text:number>
                <text:p text:style-name="al">de paden in het Granpré Mouèrepark voor voetgangers bedoeld zijn;</text:p>
              </text:list-item>
              <text:list-item text:style-override="id1-3-2-1-1-10-19">
                <text:number>•</text:number>
                <text:p text:style-name="al">deze paden derhalve als voetpad worden aangewezen;</text:p>
              </text:list-item>
              <text:list-item text:style-override="id1-3-2-1-1-10-20">
                <text:number>•</text:number>
                <text:p text:style-name="al">tussen de Frogersingel en de Professor Evertslaan een brug wordt aangelegd;</text:p>
              </text:list-item>
              <text:list-item text:style-override="id1-3-2-1-1-10-21">
                <text:number>•</text:number>
                <text:p text:style-name="al">de brug een verbinding is bedoeld voor langzaam verkeer tussen de nieuwbouw en de noordelijk gelegen oudbouw;</text:p>
              </text:list-item>
              <text:list-item text:style-override="id1-3-2-1-1-10-22">
                <text:number>•</text:number>
                <text:p text:style-name="al">de verbinding wordt aangewezen fiets-/bromfietspad;</text:p>
              </text:list-item>
              <text:list-item text:style-override="id1-3-2-1-1-10-23">
                <text:number>•</text:number>
                <text:p text:style-name="al">deze maatregelen worden genomen voor beschermen van weggebruikers en passagiers, het in stand houden van weg en het waarborgen van de bruikbaarheid daarvan;</text:p>
              </text:list-item>
              <text:list-item text:style-override="id1-3-2-1-1-10-24">
                <text:number>•</text:number>
                <text:p text:style-name="al">de onder ‘besluiten’ genoemde wegen in eigendom, beheer en onderhoud zijn bij de gemeente Delft;</text:p>
              </text:list-item>
              <text:list-item text:style-override="id1-3-2-1-1-10-25">
                <text:number>•</text:number>
                <text:p text:style-name="al">overeenkomstig artikel 24 van het BABW overleg is gevoerd met de gemachtigde van de chef van politie en dat positief is geadviseerd;</text:p>
              </text:list-item>
              <text:list-item text:style-override="id1-3-2-1-1-10-26">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5">
              <text:list-item text:style-override="id1-3-2-1-1-15-1">
                <text:number>1.</text:number>
                <text:p text:style-name="al">door het plaatsen van de verkeersborden A1 (zone) van Bijlage I van het RVV 1990 de maximum snelheid in te stellen op 30 km/uur voor de De Booijstraat, Bakemastraat en de Frogersingel ten zuiden van de De Booijstraat;</text:p>
              </text:list-item>
              <text:list-item text:style-override="id1-3-2-1-1-15-2">
                <text:number>2.</text:number>
                <text:p text:style-name="al">door het plaatsen van de verkeersborden E1 (zone) van Bijlage I van het RVV 1990 een parkeerverbod in te stellen voor de Frogersingel, Gugelhof, Hartmanhof, Tonnaerhof, De Bruyn Kopsplaats, Van Eesterenplaats, Van Eyckplaats, Friedhoffplantsoen, Van Moorselplantsoen, Berghoefplantsoen, Koldeweyplaats, Wolffenspergerplaats, Maaskantstraat, De Booijstraat en Bakemastraat;</text:p>
              </text:list-item>
              <text:list-item text:style-override="id1-3-2-1-1-15-3">
                <text:number>3.</text:number>
                <text:p text:style-name="al">door het plaatsen van de verkeersborden G5 en G6 van Bijlage I van het RVV 1990 de Frogersingel ten noorden van de De Booijstraat, Gugelhof, Hartmanhof, Tonnaerhof, Maaskantstraet, De Bruyn Kopsplaats, Van Eesterenplaats, Van Eyckplaats, Friedhoffplantsoen, Van Moorselplantsoen, Berghoefplantsoen, Koldeweyplaats, Wolffenspergerplaats en Maaskantstraat als erf aan te duiden;</text:p>
              </text:list-item>
              <text:list-item text:style-override="id1-3-2-1-1-15-4">
                <text:number>4.</text:number>
                <text:p text:style-name="al">door het plaatsen van de verkeersborden G7 van Bijlage I van het RVV 1990 de paden in het Granpré Mouèrepark als voetpad aan te wijzen;</text:p>
              </text:list-item>
              <text:list-item text:style-override="id1-3-2-1-1-15-5">
                <text:number>5.</text:number>
                <text:p text:style-name="al">door het plaatsen van de verkeersborden G7 van Bijlage I van het RVV 1990 het pad ten noorden van de Gugelhof, Hartmanhof en Tonnaerhof als voetpad aan te wijzen;</text:p>
              </text:list-item>
              <text:list-item text:style-override="id1-3-2-1-1-15-6">
                <text:number>6.</text:number>
                <text:p text:style-name="al">door het plaatsen van de verkeersborden G12a van Bijlage I van het RVV 1990 de verbinding tussen de Frogersingel en de Professor Evertslaan als fiets-/bromfietspad aan te wijzen;</text:p>
              </text:list-item>
              <text:list-item text:style-override="id1-3-2-1-1-15-7">
                <text:number>7.</text:number>
                <text:p text:style-name="al">de bebording te plaatsen zoals aangegeven op de bij dit besluit behorende situatietekening.</text:p>
              </text:list-item>
            </text:list>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3 augustus 2022</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draw:frame><draw:text-box><text:section text:name="plaatje_id1-3-2-1-1-35-1" text:style-name="plaatje">
              <text:p text:style-name="illustratie_id1-3-2-1-1-35-1-1"><draw:frame draw:style-name="illustratie_id1-3-2-1-1-35-1-1" text:anchor-type="paragraph" svg:width="153mm" svg:height="108.54339622641508mm"><draw:image xlink:href="Pictures/Naamloosia44223e7-39ee-49e7-9f7c-964b09a59bfb.jpg" xlink:type="simple"/></draw:frame></text:p>
            </text:section></draw:text-box></draw:frame>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5-1-1" style:parent-style-name="Standard">
      <style:paragraph-properties style:line-spacing="0mm" style:text-autospace="none" ofo:line-height="0.001cm"/>
    </style:style>
    <style:style style:family="graphic" style:name="illustratie_id1-3-2-1-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1010</text:span><text:line-break/><text:date style:data-style-name="dag" text:fixed="true" text:date-value="2022-08-08"/><text:line-break/><text:date style:data-style-name="jaar" text:fixed="true" text:date-value="2022-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1010</text:span><text:date style:data-style-name="nicedate" text:fixed="true" text:date-value="2022-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1010</text:span><text:date style:data-style-name="nicedate" text:fixed="true" text:date-value="2022-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elft - Instellen 30 km en parkeerverbod - Grasbuu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5238781</meta:user-defined>
    <meta:user-defined meta:name="OVERHEIDop.verkeersbordcode">A1</meta:user-defined>
    <meta:user-defined meta:name="OVERHEIDop.verkeersbordcode">E1</meta:user-defined>
    <meta:user-defined meta:name="OVERHEIDop.verkeersbordcode">G5</meta:user-defined>
    <meta:user-defined meta:name="OVERHEIDop.verkeersbordcode">G6</meta:user-defined>
    <meta:user-defined meta:name="OVERHEIDop.verkeersbordcode">G7</meta:user-defined>
    <meta:user-defined meta:name="OVERHEIDop.verkeersbordcode">G12a</meta:user-defined>
    <dc:language>nl</dc:language>
    <meta:user-defined meta:name="OVERHEIDop.locatietype/OVERHEIDop.gebiedsmarkering">Vlak</meta:user-defined>
    <meta:user-defined meta:name="DC.title">Gemeente Delft, verkeersbesluit Frogersingel, Gugelhof, Hartmanhof, Tonnaerhof, De Bruyn Kopsplaats, Van Eesterenplaats, Van Eyckplaats, Friedhoffplantsoen, Van Moorselplantsoen, Berghoefplantsoen, Koldeweyplaats, Wolffenspergerplaats, Maaskantstraat, De Booijstraat, Bakemastraat en het Granpré Mouèrepark, instellen 30 km-zone, zonaal parkeerverbod, voetpaden, bromfiets-/fietspad en erven</meta:user-defined>
    <meta:user-defined meta:name="DCTERMS.W3CDTF/DCTERMS.available">2022-08-08</meta:user-defined>
    <meta:user-defined meta:name="DCTERMS.W3CDTF/OVERHEIDop.jaargang">2022</meta:user-defined>
    <meta:user-defined meta:name="OVERHEIDop.publicationIssue">361010</meta:user-defined>
    <meta:user-defined meta:name="OVERHEIDop.GmbID/DC.identifier">gmb-2022-361010</meta:user-defined>
    <meta:user-defined meta:name="OVERHEIDop.versieInformatie"/>
  </office:meta>
</office:document-meta>
</file>