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atie: Aanwijzingsbesluit ligplaatsen overige vaartuig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eerder gepubliceerde<text:span text:style-name="nadrukcur"/><text:a xlink:href="https://lokaleregelgeving.overheid.nl/CVDR677036/1" xlink:type="simple"><text:span text:style-name="nadrukcur">Gewijzigd aanwijzingsbesluit ligplaatsen overige vaartuigen gemeente Heerenveen</text:span></text:a>, is ten onrechte als definitief gepubliceerd, waardoor <text:a xlink:href="https://lokaleregelgeving.overheid.nl/CVDR602027/1" xlink:type="simple">de op 21 maart 2017 vastgestelde regeling</text:a> nog steeds van toepassing is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416</text:span><text:line-break/><text:date style:data-style-name="dag" text:fixed="true" text:date-value="2022-08-02"/><text:line-break/><text:date style:data-style-name="jaar" text:fixed="true" text:date-value="2022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416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416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4.8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Rectifiatie: Aanwijzingsbesluit ligplaatsen overige vaartuigen gemeente Heerenveen</meta:user-defined>
    <meta:user-defined meta:name="DCTERMS.W3CDTF/DCTERMS.available">2022-08-02</meta:user-defined>
    <meta:user-defined meta:name="DCTERMS.W3CDTF/OVERHEIDop.jaargang">2022</meta:user-defined>
    <meta:user-defined meta:name="OVERHEIDop.publicationIssue">352416</meta:user-defined>
    <meta:user-defined meta:name="OVERHEIDop.GmbID/DC.identifier">gmb-2022-352416</meta:user-defined>
    <meta:user-defined meta:name="OVERHEIDop.versieInformatie"/>
  </office:meta>
</office:document-meta>
</file>