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huur snippergroen</text:p>
      <text:section text:name="regeling_id1-3-2" text:style-name="regeling">
        <text:section text:name="aanhef_id1-3-2-1" text:style-name="aanhef">
          <text:section text:name="preambule_id1-3-2-1-1" text:style-name="preambule">
            <text:p text:style-name="al"/>
            <text:p text:style-name="al">De gemeente Bloemendaal is ten behoeve van een tuinuitbreiding voornemens om snippergroen, kadastraal bekend als Gemeente Hillegom, sectie B, nummers 6595 (gedeeltelijk) te verhuren aan de eigenaren van de aangrenzende woning aan de De Ruyterlaan 150, 2121VL te Bennebroek. </text:p>
            <text:p text:style-name="al"/>
            <text:p text:style-name="al">Het betreffende perceel ligt achter de achtertuin van de eigenaren van de De Ruyterlaan 150 en een openbare weg. De grond is jaren verhuurd geweest aan de rechtsvoorgangers van de beoogde huurder. </text:p>
            <text:p text:style-name="al"/>
            <text:p text:style-name="al">Gelet op voorgaande meent de gemeente Bloemendaal dat de eigenaren van De Ruyterlaan 150 de enige serieuze gegadigde is om deze grond te huren.  </text:p>
            <text:p text:style-name="al"/>
            <text:p text:style-name="al">De gemeente zal na een wachttijd van minimaal 10 kalenderdagen na de datum van deze publicatie uitvoering geven aan haar voornemen. Als u geïnteresseerd bent in deze grond, kunt u contact opnemen met mevrouw G. van Oort, via g.vanoort@bloemendaal.nl.</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50726</text:span><text:line-break/><text:date style:data-style-name="dag" text:fixed="true" text:date-value="2022-08-02"/><text:line-break/><text:date style:data-style-name="jaar" text:fixed="true" text:date-value="2022-08-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50726</text:span><text:date style:data-style-name="nicedate" text:fixed="true" text:date-value="2022-08-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50726</text:span><text:date style:data-style-name="nicedate" text:fixed="true" text:date-value="2022-08-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0/xml/MC-DRP-OverigeInformatie-Web-CB.xml</meta:user-defined>
    <meta:user-defined meta:name="OVERHEID.Gemeente/DC.creator">Bloemendaal</meta:user-defined>
    <meta:user-defined meta:name="OVERHEID.Informatietype/DC.type">officiële publicatie</meta:user-defined>
    <meta:user-defined meta:name="OVERHEIDop.Rubriek/DC.type">overige overheidsinformatie</meta:user-defined>
    <meta:user-defined meta:name="OVERHEID.Gemeente/OVERHEID.authority">Bloemendaal</meta:user-defined>
    <meta:user-defined meta:name="OVERHEID.Gemeente/DCTERMS.publisher">Bloemendaal</meta:user-defined>
    <meta:user-defined meta:name="OVERHEID.TaxonomieBeleidsagendaDecentraal/OVERHEID.category">Recht | Organisatie en beleid</meta:user-defined>
    <meta:user-defined meta:name="OVERHEIDop.referentienummer">1023452</meta:user-defined>
    <dc:language>nl</dc:language>
    <meta:user-defined meta:name="OVERHEIDop.locatietype/OVERHEIDop.gebiedsmarkering">Adres</meta:user-defined>
    <meta:user-defined meta:name="DC.title">Mededeling voornemen tot verhuur snippergroen</meta:user-defined>
    <meta:user-defined meta:name="DCTERMS.W3CDTF/DCTERMS.available">2022-08-02</meta:user-defined>
    <meta:user-defined meta:name="DCTERMS.W3CDTF/OVERHEIDop.jaargang">2022</meta:user-defined>
    <meta:user-defined meta:name="OVERHEIDop.publicationIssue">350726</meta:user-defined>
    <meta:user-defined meta:name="OVERHEIDop.GmbID/DC.identifier">gmb-2022-350726</meta:user-defined>
    <meta:user-defined meta:name="OVERHEIDop.versieInformatie"/>
  </office:meta>
</office:document-meta>
</file>