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Eerste Jan Steenstraat 9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, Eerste Jan Steenstraat 90, 2-8-2022 t/m 14-8-2022, Locatie: Eerste Jan Steenstraat 90-H</text:p>
            <text:p text:style-name="common-al">Looptijd :-- t/m 14-08-2022</text:p>
            <text:p text:style-name="common-al">Verzonden naar aanvrager op: 27-07-2022</text:p>
            <text:p text:style-name="common-al">Kenmerk gemeente: Z/22/20653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653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9706</text:span><text:line-break/><text:date style:data-style-name="dag" text:fixed="true" text:date-value="2022-08-01"/><text:line-break/><text:date style:data-style-name="jaar" text:fixed="true" text:date-value="2022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9706</text:span><text:date style:data-style-name="nicedate" text:fixed="true" text:date-value="2022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9706</text:span><text:date style:data-style-name="nicedate" text:fixed="true" text:date-value="2022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65375</meta:user-defined>
    <meta:user-defined meta:name="DCTERMS.abstract">Object, Eerste Jan Steenstraat 90, 2-8-2022 t/m 14-8-2022, Eerste Jan Steenstraat 90-H</meta:user-defined>
    <dc:language>nl</dc:language>
    <meta:user-defined meta:name="OVERHEIDop.locatietype/OVERHEIDop.gebiedsmarkering">Punt</meta:user-defined>
    <meta:user-defined meta:name="DC.title">Besluit apv vergunning Verleend Eerste Jan Steenstraat 90-H</meta:user-defined>
    <meta:user-defined meta:name="DCTERMS.W3CDTF/DCTERMS.available">2022-08-01</meta:user-defined>
    <meta:user-defined meta:name="DCTERMS.W3CDTF/OVERHEIDop.jaargang">2022</meta:user-defined>
    <meta:user-defined meta:name="OVERHEIDop.publicationIssue">349706</meta:user-defined>
    <meta:user-defined meta:name="OVERHEIDop.GmbID/DC.identifier">gmb-2022-349706</meta:user-defined>
    <meta:user-defined meta:name="OVERHEIDop.versieInformatie"/>
  </office:meta>
</office:document-meta>
</file>