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sfalteringswerkzaamheden Ds Veenweg De Knipe Bontebok</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Z.22.374128 / D.22.1561035</text:p>
            <text:p text:style-name="common-al"/>
            <text:p text:style-name="common-al">Onderwerp: Asfalteringswerkzaamheden Ds Veenweg De Knipe Bontebok</text:p>
            <text:p text:style-name="common-al">
            <text:span text:style-name="nadrukcur">Burgemeester en wethouders van Heerenveen</text:span>
          </text:p>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span text:style-name="nadrukvet">Overwegende,</text:span>
          </text:p>
            <text:p text:style-name="common-al">dat aan dit verkeersbesluit het onderstaande belang uit artikel 2, tweede lid van de WVW1994 ten grondslag ligt:</text:p>
            <text:p text:style-name="common-al">het verzekeren van de veiligheid op de weg;</text:p>
            <text:p text:style-name="common-al">het beschermen van weggebruikers en passagiers; </text:p>
            <text:p text:style-name="common-al">het in stand houden van de weg en het waarborgen van de bruikbaarheid daarvan;</text:p>
            <text:p text:style-name="common-al">het zoveel mogelijk waarborgen van de vrijheid van het verkeer;</text:p>
            <text:p text:style-name="common-al">dat het om onderhoud technische redenen noodzakelijk wordt geacht dat de Ds Veenweg tussen De Knipe en Bontebok opnieuw worden geasfalteerd;</text:p>
            <text:p text:style-name="common-al">dat de bovengenoemde weg wordt gebruikt als ontsluitingswegen tussen De Knipe en Bontebok;</text:p>
            <text:p text:style-name="common-al">dat zowel de noord als zuidzijde van de Ds Veenweg gefaseerd tussen 1 juli en 31 december 2022 worden afgesloten voor het verkeer;</text:p>
            <text:p text:style-name="common-al">dat woningen of bedrijven bijna de gehele periode bereikbaar zijn voor bestemmingsverkeer, behalve tijdens het aanbrengen van de asfaltwapening en het asfalteren;</text:p>
            <text:p text:style-name="common-al">dat de werkzaamheden in 2 fasen worden uitgevoerd, fase 1 betreft het wegvak tussen Bontebok en de Hofbrege en fase 2 tussen de Hofbrege en de overkluizing bij De Knipe;</text:p>
            <text:p text:style-name="common-al">dat de Ds Veenweg tijdens de asfalteringswerkzaamheden in de periode tussen 1 juli en 31 december 2022 is afgesloten voor alle verkeer tussen 06.30 en 20.00 uur;</text:p>
            <text:p text:style-name="common-al">dat aanliggende bedrijven dan wel bereikbaar zijn;</text:p>
            <text:p text:style-name="common-al">dat dit binnen de (wettelijk) voorgeschreven periode van 6 weken ter inzage legging kan vallen;</text:p>
            <text:p text:style-name="common-al">dat de bewoners en bedrijven door middel van nieuwsbrieven op de hoogte worden gesteld van de komende werkzaamheden en de daarmee gepaard gaande (mogelijke) overlast; </text:p>
            <text:p text:style-name="common-al">dat de bedoelde weg is gelegen binnen de gemeente Heerenveen en bij de gemeente Heerenveen in beheer is;</text:p>
            <text:p text:style-name="common-al">dat overleg met de verkeercoördinator van het basisteam Zuidoost Fryslân van de politie heeft plaatsgevonden en er een positief advies is gegeven voor de voorgenomen verkeersmaatregel; </text:p>
            <text:p text:style-name="common-al">
            <text:span text:style-name="nadrukvet">BESLUIT</text:span>
          </text:p>
            <text:p text:style-name="common-al">Door plaatsing van de borden C1 volgens RVV 1990 de Ds Veenweg tussen De Knipe en Bontebok gefaseerd (deels) gesloten te verklaren in beide richtingen voor voertuigen, ruiters en geleiders van rij- of trekdieren of vee.<text:span text:style-name="nadrukvet"/>De maatregelen gelden in de periode tussen 1 juli en 31 december 2022 of zoveel eerder of later als noodzakelijk wordt geacht.</text:p>
            <text:p text:style-name="common-al">Dit besluit wordt gepubliceerd in het Gemeenteblad via www.officielebekendmakingen.nl</text:p>
            <text:p text:style-name="common-al"/>
            <text:p text:style-name="common-al">Heerenveen, 22 juli 2022</text:p>
            <text:p text:style-name="common-al">burgemeester en wethouders van Heerenveen</text:p>
            <text:p text:style-name="common-al">Namens deze,</text:p>
            <text:p text:style-name="common-al">Afdelingshoofd IBOR</text:p>
            <text:p text:style-name="common-al">R.H. Smit</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Online: </text:p>
            <text:p text:style-name="common-al">Dit doet u via <text:a xlink:href="http://www.heerenveen.nl/" xlink:type="simple">www.heerenveen.nl</text:a>. U heeft daarvoor uw DigiD nodig.</text:p>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47048</text:span><text:line-break/><text:date style:data-style-name="dag" text:fixed="true" text:date-value="2022-07-28"/><text:line-break/><text:date style:data-style-name="jaar" text:fixed="true" text:date-value="2022-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47048</text:span><text:date style:data-style-name="nicedate" text:fixed="true" text:date-value="2022-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47048</text:span><text:date style:data-style-name="nicedate" text:fixed="true" text:date-value="2022-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6/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tijdelijke verkeersmaatregel van langere duur dan 4 maanden</meta:user-defined>
    <meta:user-defined meta:name="OVERHEIDvb.VereisteVanBesluit/OVERHEIDvb.vereisteVanBesluit">Het bepaalde in artikel 12 van het BABW</meta:user-defined>
    <meta:user-defined meta:name="DCTERMS.alternative">Gemeente Heerenveen - Asfalteringswerkzaamheden - Ds Veenweg De Knipe Bontebok</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Z.22.374128 / D.22.1561035</meta:user-defined>
    <meta:user-defined meta:name="DCTERMS.abstract">Asfalteringswerkzaamheden Ds Veenweg De Knipe Bontebok</meta:user-defined>
    <meta:user-defined meta:name="OVERHEIDop.verkeersbordcode">C1</meta:user-defined>
    <dc:language>nl</dc:language>
    <meta:user-defined meta:name="OVERHEIDop.locatietype/OVERHEIDop.gebiedsmarkering">Lijn</meta:user-defined>
    <meta:user-defined meta:name="DC.title">Verkeersbesluit, Asfalteringswerkzaamheden Ds Veenweg De Knipe Bontebok</meta:user-defined>
    <meta:user-defined meta:name="DCTERMS.W3CDTF/DCTERMS.available">2022-07-28</meta:user-defined>
    <meta:user-defined meta:name="DCTERMS.W3CDTF/OVERHEIDop.jaargang">2022</meta:user-defined>
    <meta:user-defined meta:name="OVERHEIDop.publicationIssue">347048</meta:user-defined>
    <meta:user-defined meta:name="OVERHEIDop.GmbID/DC.identifier">gmb-2022-347048</meta:user-defined>
    <meta:user-defined meta:name="OVERHEIDop.versieInformatie"/>
  </office:meta>
</office:document-meta>
</file>