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WONING (VERVANGING), MEYERWEG 99 DE KNIP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woning (vervanging) op het perceel Meyerweg 99 te De Knipe  (25-07-2022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46671</text:span><text:line-break/><text:date style:data-style-name="dag" text:fixed="true" text:date-value="2022-07-28"/><text:line-break/><text:date style:data-style-name="jaar" text:fixed="true" text:date-value="2022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46671</text:span><text:date style:data-style-name="nicedate" text:fixed="true" text:date-value="2022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46671</text:span><text:date style:data-style-name="nicedate" text:fixed="true" text:date-value="2022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7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BOUWEN VAN EEN WONING (VERVANGING), MEYERWEG 99 DE KNIPE</meta:user-defined>
    <meta:user-defined meta:name="DCTERMS.W3CDTF/DCTERMS.available">2022-07-28</meta:user-defined>
    <meta:user-defined meta:name="DCTERMS.W3CDTF/OVERHEIDop.jaargang">2022</meta:user-defined>
    <meta:user-defined meta:name="OVERHEIDop.publicationIssue">346671</meta:user-defined>
    <meta:user-defined meta:name="OVERHEIDop.GmbID/DC.identifier">gmb-2022-346671</meta:user-defined>
    <meta:user-defined meta:name="OVERHEIDop.versieInformatie"/>
  </office:meta>
</office:document-meta>
</file>