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gesteld bestemmingsplan ‘Hallum - Mariëngaarderweg 2’</text:p>
      <text:section text:name="zakelijke-mededeling_id1-3-2" text:style-name="zakelijke-mededeling">
        <text:section text:name="zakelijke-mededeling-tekst_id1-3-2-1" text:style-name="zakelijke-mededeling-tekst">
          <text:section text:name="tekst_id1-3-2-1-1" text:style-name="tekst">
            <text:p text:style-name="common-al">Op 23 juni 2022 heeft de gemeenteraad van de gemeente Noardeast Fryslân het bestemmingsplan ‘Hallum - Mariëngaarderweg 2’ met identificatienummer</text:p>
            <text:p text:style-name="common-al">NL.IMRO.1970.HaMariengwBP-VA01, gewijzigd vastgesteld. Bij de terinzagelegging van het ontwerp bestemmingsplan zijn geen zienswijzen ontvangen.Wel is ambtelijk een aanpasssing van de verbeelding doorgevoerd.</text:p>
            <text:p text:style-name="common-al">De contouren van het bouwvlak en de contouren van de dubbelbestemming 'Waarde - Rijksmonument' waren per ongeluk verkeerd op de verbeeldingopgenomen. Dit is gecorrigeerd</text:p>
            <text:p text:style-name="common-al">
            <text:span text:style-name="nadrukondlijn">Het bestemmingsplan inzien</text:span>
          </text:p>
            <text:p text:style-name="common-al">Het bestemmingsplan met bijbehorende stukken liggen vanaf 4 augustus 2022 zes weken digitaal ter inzage. Het is op dit moment niet mogelijk om het genoemde bestemmingsplan in het gemeentehuis aan de Koningsstraat 13 te Dokkum in te zien. Probeer dan ook zoveel mogelijk het plan digitaal in te zien (zie de link hieronder). Als dit geen optie is, kunt u contact opnemen met de gemeente en vragen naar team FTH (GISVG 166) via het telefoonnummer 0519-298888. Er zal dan in overleg met u naar een oplossing gezocht worden.</text:p>
            <text:p text:style-name="common-al">U kunt het bestemmingsplan met de plannaam </text:p>
            <text:p text:style-name="common-al">NL.IMRO.1970.HaMariengwBP-VA01 bekijken via de externe link: <text:a xlink:href="http://www.ruimtelijkeplannen.nl" xlink:type="simple">www.ruimtelijkeplannen.nl</text:a>.</text:p>
            <text:p text:style-name="common-al">
            <text:span text:style-name="nadrukondlijn">Wilt u reageren?</text:span>
          </text:p>
            <text:p text:style-name="common-al">Tot en met 15 september 2022 kunt u een beroepschrift indienen bij de Afdeling bestuursrechtspraak van de Raad van State (postbus 20019, 2500 EA Den Haag).</text:p>
            <text:p text:style-name="common-al">Niet iedereen mag beroep instellen. U mag alleen beroep instellen als u direct te maken krijgt met de gevolgen van dit besluit (een belanghebbende bent).</text:p>
            <text:p text:style-name="common-al">Gelijktijdig met het indienen van een beroepschrift kunt u een voorlopige voorziening aanvragen.</text:p>
            <text:p text:style-name="common-al">Voor meer informatie over de beroepsprocedure en voorlopige voorziening, kunt u kijken op: <text:a xlink:href="https://www.raadvanstate.nl/bestuursrechtspraak/" xlink:type="simple">https://www.raadvanstate.nl/bestuursrechtspraak/</text:a> </text:p>
            <text:p text:style-name="common-al">
            <text:span text:style-name="nadrukondlijn">Vragen?</text:span>
          </text:p>
            <text:p text:style-name="common-al">Als u vragen heeft kunt u contact opnemen met het team FTH, telefoon: 0519-298888.</text:p>
            <text:p text:style-name="common-al">Dokkum,</text:p>
            <text:p text:style-name="common-al">3 augustus 202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45927</text:span><text:line-break/><text:date style:data-style-name="dag" text:fixed="true" text:date-value="2022-08-03"/><text:line-break/><text:date style:data-style-name="jaar" text:fixed="true" text:date-value="2022-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45927</text:span><text:date style:data-style-name="nicedate" text:fixed="true" text:date-value="2022-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45927</text:span><text:date style:data-style-name="nicedate" text:fixed="true" text:date-value="2022-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6/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HaMariengwBP-VA01</meta:user-defined>
    <meta:user-defined meta:name="OVERHEIDop.Plansoort/OVERHEIDop.plansoort">bestemmings- of omgevingsplan</meta:user-defined>
    <meta:user-defined meta:name="DCTERMS.abstract">Kennisgeving vastgesteld bestemmingsplan ‘Hallum - Mariëngaarderweg 2’</meta:user-defined>
    <dc:language>nl</dc:language>
    <meta:user-defined meta:name="OVERHEIDop.locatietype/OVERHEIDop.gebiedsmarkering">Adres</meta:user-defined>
    <meta:user-defined meta:name="DC.title">Vastgesteld bestemmingsplan ‘Hallum - Mariëngaarderweg 2’</meta:user-defined>
    <meta:user-defined meta:name="DCTERMS.W3CDTF/DCTERMS.available">2022-08-03</meta:user-defined>
    <meta:user-defined meta:name="DCTERMS.W3CDTF/OVERHEIDop.jaargang">2022</meta:user-defined>
    <meta:user-defined meta:name="OVERHEIDop.publicationIssue">345927</meta:user-defined>
    <meta:user-defined meta:name="OVERHEIDop.GmbID/DC.identifier">gmb-2022-345927</meta:user-defined>
    <meta:user-defined meta:name="OVERHEIDop.versieInformatie"/>
  </office:meta>
</office:document-meta>
</file>