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TRIBUNE (TIJDELIJKE ONDERSTEUNING VOOR 12 MAANDEN) ABE LENSTRA BOULEVARD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tribune (tijdelijke ondersteuning voor 12 maanden) op het perceel Abe Lenstra boulevard 19 te Heerenveen  (22-07-2022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5233</text:span><text:line-break/><text:date style:data-style-name="dag" text:fixed="true" text:date-value="2022-07-28"/><text:line-break/><text:date style:data-style-name="jaar" text:fixed="true" text:date-value="2022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233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5233</text:span><text:date style:data-style-name="nicedate" text:fixed="true" text:date-value="2022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EEN TRIBUNE (TIJDELIJKE ONDERSTEUNING VOOR 12 MAANDEN) ABE LENSTRA BOULEVARD 19 HEERENVEEN</meta:user-defined>
    <meta:user-defined meta:name="DCTERMS.W3CDTF/DCTERMS.available">2022-07-28</meta:user-defined>
    <meta:user-defined meta:name="DCTERMS.W3CDTF/OVERHEIDop.jaargang">2022</meta:user-defined>
    <meta:user-defined meta:name="OVERHEIDop.publicationIssue">345233</meta:user-defined>
    <meta:user-defined meta:name="OVERHEIDop.GmbID/DC.identifier">gmb-2022-345233</meta:user-defined>
    <meta:user-defined meta:name="OVERHEIDop.versieInformatie"/>
  </office:meta>
</office:document-meta>
</file>