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TIJDELIJK GEBRUIK OPENBARE RUIMTE, EXPANSIELAAN VOOR NUMMER 19 JUBBEGA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tijdelijk gebruik openbare ruimte op het perceel Expansielaan voor nummer 19 te Jubbega (25 juli 2022).</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43295</text:span><text:line-break/><text:date style:data-style-name="dag" text:fixed="true" text:date-value="2022-07-27"/><text:line-break/><text:date style:data-style-name="jaar" text:fixed="true" text:date-value="2022-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43295</text:span><text:date style:data-style-name="nicedate" text:fixed="true" text:date-value="2022-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43295</text:span><text:date style:data-style-name="nicedate" text:fixed="true" text:date-value="2022-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7/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Punt</meta:user-defined>
    <meta:user-defined meta:name="DC.title">VERLENING OMGEVINGSVERGUNNING, TIJDELIJK GEBRUIK OPENBARE RUIMTE, EXPANSIELAAN VOOR NUMMER 19 JUBBEGA</meta:user-defined>
    <meta:user-defined meta:name="DCTERMS.W3CDTF/DCTERMS.available">2022-07-27</meta:user-defined>
    <meta:user-defined meta:name="DCTERMS.W3CDTF/OVERHEIDop.jaargang">2022</meta:user-defined>
    <meta:user-defined meta:name="OVERHEIDop.publicationIssue">343295</meta:user-defined>
    <meta:user-defined meta:name="OVERHEIDop.GmbID/DC.identifier">gmb-2022-343295</meta:user-defined>
    <meta:user-defined meta:name="OVERHEIDop.versieInformatie"/>
  </office:meta>
</office:document-meta>
</file>