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Ljouwerterdyk 2 Ferwer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>Ontvangen aanvraag omgevingsvergunning</text:p>
            <text:p text:style-name="common-al">Ferwert Ljouwerterdyk 2, het vergroten van de aardappelopslag (aanvraag is ontvangen op 20 januari 2022).</text:p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last-al">Heeft u vragen over de aanvraag van de vergunning dan kunt u nu alvast de aanvraag bekijken (op afspraak) en hierover vragen stellen. Hiervoor kunt u contact opnemen met de gemeente via telefoonnummer (0519) 298888 optie 2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34131</text:span><text:line-break/><text:date style:data-style-name="dag" text:fixed="true" text:date-value="2022-02-02"/><text:line-break/><text:date style:data-style-name="jaar" text:fixed="true" text:date-value="2022-02-0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34131</text:span><text:date style:data-style-name="nicedate" text:fixed="true" text:date-value="2022-02-0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34131</text:span><text:date style:data-style-name="nicedate" text:fixed="true" text:date-value="2022-02-0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1.21/xml/MC-DRP-OmgevingsvergunningAanvraag-Web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0220159</meta:user-defined>
    <dc:language>nl</dc:language>
    <meta:user-defined meta:name="OVERHEIDop.locatietype/OVERHEIDop.gebiedsmarkering">Adres</meta:user-defined>
    <meta:user-defined meta:name="DC.title">Aanvraag omgevingsvergunning Ljouwerterdyk 2 Ferwert</meta:user-defined>
    <meta:user-defined meta:name="DCTERMS.W3CDTF/DCTERMS.available">2022-02-02</meta:user-defined>
    <meta:user-defined meta:name="DCTERMS.W3CDTF/OVERHEIDop.jaargang">2022</meta:user-defined>
    <meta:user-defined meta:name="OVERHEIDop.publicationIssue">34131</meta:user-defined>
    <meta:user-defined meta:name="OVERHEIDop.GmbID/DC.identifier">gmb-2022-34131</meta:user-defined>
    <meta:user-defined meta:name="OVERHEIDop.versieInformatie"/>
  </office:meta>
</office:document-meta>
</file>