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BOUWEN VAN EEN SCHAKELGEBOUW, TRANSFORMATORRUIMTE EN TRANSFORMATORVELD, AANLEGGEN VAN MIDDENSPANNINGSKABELS EN 2 DAM/DUIKERS, PLAATSEN VAN SCHERFWANDEN EN HET OPRICHTEN VAN EEN MILIEU-INRICHTING, DE DOLTEN 7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bouwen van een schakelgebouw, transformatorruimte en transformatorveld, aanleggen van middenspanningskabels en 2 dam/duikers, plaatsen van scherfwanden en het oprichten van een milieu-inrichting op de locatie De Dolten 7 te Heerenveen. De vergunning betreft de activiteiten ‘bouwen’ en ‘het oprichten en in werking hebben van een’ als bedoeld in artikel 2.1 eerste lid onder a en e Wabo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van 25-07-2022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6812</text:span><text:line-break/><text:date style:data-style-name="dag" text:fixed="true" text:date-value="2022-07-25"/><text:line-break/><text:date style:data-style-name="jaar" text:fixed="true" text:date-value="2022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6812</text:span><text:date style:data-style-name="nicedate" text:fixed="true" text:date-value="2022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6812</text:span><text:date style:data-style-name="nicedate" text:fixed="true" text:date-value="2022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ONTWERPOMGEVINGSVERGUNNING, BOUWEN VAN EEN SCHAKELGEBOUW, TRANSFORMATORRUIMTE EN TRANSFORMATORVELD, AANLEGGEN VAN MIDDENSPANNINGSKABELS EN 2 DAM/DUIKERS, PLAATSEN VAN SCHERFWANDEN EN HET OPRICHTEN VAN EEN MILIEU-INRICHTING, DE DOLTEN 7 HEERENVEEN.</meta:user-defined>
    <meta:user-defined meta:name="DCTERMS.W3CDTF/DCTERMS.available">2022-07-25</meta:user-defined>
    <meta:user-defined meta:name="DCTERMS.W3CDTF/OVERHEIDop.jaargang">2022</meta:user-defined>
    <meta:user-defined meta:name="OVERHEIDop.publicationIssue">336812</meta:user-defined>
    <meta:user-defined meta:name="OVERHEIDop.GmbID/DC.identifier">gmb-2022-336812</meta:user-defined>
    <meta:user-defined meta:name="OVERHEIDop.versieInformatie"/>
  </office:meta>
</office:document-meta>
</file>