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Eerste Constantijn Huygensstraat 88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, Eerste Constantijn Huygensstraat 88, 27-7-2022 t/m 23-8-2022, Locatie: Eerste Constantijn Huygensstraat 88-H</text:p>
            <text:p text:style-name="common-al">Looptijd :-- t/m 23-08-2022</text:p>
            <text:p text:style-name="common-al">Verzonden naar aanvrager op: 19-07-2022</text:p>
            <text:p text:style-name="common-al">Kenmerk gemeente: Z/22/20628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2/206282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35141</text:span><text:line-break/><text:date style:data-style-name="dag" text:fixed="true" text:date-value="2022-07-22"/><text:line-break/><text:date style:data-style-name="jaar" text:fixed="true" text:date-value="2022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5141</text:span><text:date style:data-style-name="nicedate" text:fixed="true" text:date-value="2022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5141</text:span><text:date style:data-style-name="nicedate" text:fixed="true" text:date-value="2022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62825</meta:user-defined>
    <meta:user-defined meta:name="DCTERMS.abstract">OBJ, Eerste Constantijn Huygensstraat 88, 27-7-2022 t/m 23-8-2022, Eerste Constantijn Huygensstraat 88-H</meta:user-defined>
    <dc:language>nl</dc:language>
    <meta:user-defined meta:name="OVERHEIDop.locatietype/OVERHEIDop.gebiedsmarkering">Punt</meta:user-defined>
    <meta:user-defined meta:name="DC.title">Besluit apv vergunning Verleend Eerste Constantijn Huygensstraat 88-H</meta:user-defined>
    <meta:user-defined meta:name="DCTERMS.W3CDTF/DCTERMS.available">2022-07-22</meta:user-defined>
    <meta:user-defined meta:name="DCTERMS.W3CDTF/OVERHEIDop.jaargang">2022</meta:user-defined>
    <meta:user-defined meta:name="OVERHEIDop.publicationIssue">335141</meta:user-defined>
    <meta:user-defined meta:name="OVERHEIDop.GmbID/DC.identifier">gmb-2022-335141</meta:user-defined>
    <meta:user-defined meta:name="OVERHEIDop.versieInformatie"/>
  </office:meta>
</office:document-meta>
</file>