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2 DAKKAPELLEN, BREEDPAD 29 EN 3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2 dakkapellen op het perceel Breedpad 29 en 31 te Heerenveen (18-07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3855</text:span><text:line-break/><text:date style:data-style-name="dag" text:fixed="true" text:date-value="2022-07-21"/><text:line-break/><text:date style:data-style-name="jaar" text:fixed="true" text:date-value="2022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3855</text:span><text:date style:data-style-name="nicedate" text:fixed="true" text:date-value="2022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3855</text:span><text:date style:data-style-name="nicedate" text:fixed="true" text:date-value="2022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OMGEVINGSVERGUNNING, PLAATSEN VAN 2 DAKKAPELLEN, BREEDPAD 29 EN 31 HEERENVEEN</meta:user-defined>
    <meta:user-defined meta:name="DCTERMS.W3CDTF/DCTERMS.available">2022-07-21</meta:user-defined>
    <meta:user-defined meta:name="DCTERMS.W3CDTF/OVERHEIDop.jaargang">2022</meta:user-defined>
    <meta:user-defined meta:name="OVERHEIDop.publicationIssue">333855</meta:user-defined>
    <meta:user-defined meta:name="OVERHEIDop.GmbID/DC.identifier">gmb-2022-333855</meta:user-defined>
    <meta:user-defined meta:name="OVERHEIDop.versieInformatie"/>
  </office:meta>
</office:document-meta>
</file>