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Zakelijke beschrijving anterieure overeenkomst als bedoeld in artikel 6.24 lid 3 Wro – ontwikkelen van een appartementengebouw aan Engelandlaan 270 te Zoetermeer</text:p>
      <text:section text:name="zakelijke-mededeling_id1-3-2" text:style-name="zakelijke-mededeling">
        <text:section text:name="zakelijke-mededeling-tekst_id1-3-2-1" text:style-name="zakelijke-mededeling-tekst">
          <text:section text:name="tekst_id1-3-2-1-1" text:style-name="tekst">
            <text:p text:style-name="common-al">Conform artikel 6.2.12. Besluit ruimtelijke ordening leggen burgemeester en wethouders na het sluiten van een anterieure overeenkomst (als bedoeld in artikel 6.24 van de Wet ruimtelijke ordening) een zakelijke beschrijving van de inhoud van deze overeenkomst ter inzage.</text:p>
            <text:p text:style-name="common-al">De gemeente heeft een anterieure overeenkomst op grond van artikel 6.24 lid 1 Wet ruimtelijke ordening (Wro) gesloten met Lac Plus Doux (hierna: initiatiefnemer) voor de locatie Engelandlaan 270 te Zoetermeer, betreffende de ontwikkeling van 150 appartementen.</text:p>
            <text:p text:style-name="common-al">
            <text:span text:style-name="nadrukvet">Datum overeenkomst:</text:span> 8 juli 2022</text:p>
            <text:p text:style-name="common-al">
            <text:span text:style-name="nadrukvet">Locatie: </text:span>Engelandlaan 270, Zoetermeer</text:p>
            <text:p text:style-name="common-al">
            <text:span text:style-name="nadrukvet">Zakelijke beschrijving anterieure overeenkomst d.d. 8 juli 2022</text:span>
          </text:p>
            <text:p text:style-name="common-al">De beknopte zakelijke beschrijving op hoofdpunten van de inhoud van de overeenkomst luidt als volgt:</text:p>
            <text:list text:style-name="id1-3-2-1-1-7">
              <text:list-item text:style-override="id1-3-2-1-1-7-1">
                <text:number>•</text:number>
                <text:p text:style-name="al">De initiatiefnemer zal voor eigen rekening en risico binnen het exploitatiegebied, kadastraal bekend gemeente Zoetermeer, sectie C nummers 4763 en 6897 aan de Engelandlaan 270 een bouwplan realiseren, bestaande uit 150 appartementen.</text:p>
              </text:list-item>
              <text:list-item text:style-override="id1-3-2-1-1-7-2">
                <text:number>•</text:number>
                <text:p text:style-name="al">De gemeente ondersteunt de realisatie van het project door zich in te spannen om daarvoor het publiekrechtelijke kader te scheppen en medewerking te verlenen aan de benodigde planologisch juridische procedure.</text:p>
              </text:list-item>
              <text:list-item text:style-override="id1-3-2-1-1-7-3">
                <text:number>•</text:number>
                <text:p text:style-name="al">De initiatiefnemer is verplicht om aan de gemeente een exploitatiebijdrage te betalen waarmee het kostenverhaal voor het plangebied verzekerd is. </text:p>
              </text:list-item>
              <text:list-item text:style-override="id1-3-2-1-1-7-4">
                <text:number>•</text:number>
                <text:p text:style-name="al">De initiatiefnemer heeft zich verplicht om alle uit de herziening van het bestemmingsplan eventueel voortvloeiende planschade aan de gemeente te vergoeden.</text:p>
              </text:list-item>
              <text:list-item text:style-override="id1-3-2-1-1-7-5">
                <text:number>•</text:number>
                <text:p text:style-name="al">Ten behoeve van de realisatie van het project vinden er tussen partijen grondmutaties plaats.</text:p>
              </text:list-item>
            </text:list>
            <text:p text:style-name="last-al">De zakelijke beschrijving ligt 6 weken ter inzage. Tegen de gesloten anterieure overeenkomst en de zakelijke beschrijving van de inhoud van de overeenkomst kunnen geen zienswijzen of bezwaren ingevolge de Algemene Wet bestuursrecht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33689</text:span><text:line-break/><text:date style:data-style-name="dag" text:fixed="true" text:date-value="2022-07-21"/><text:line-break/><text:date style:data-style-name="jaar" text:fixed="true" text:date-value="2022-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3689</text:span><text:date style:data-style-name="nicedate" text:fixed="true" text:date-value="2022-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3689</text:span><text:date style:data-style-name="nicedate" text:fixed="true" text:date-value="2022-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5/xml/MC-DRP-Voorlicht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Zakelijke beschrijving anterieure overeenkomst als bedoeld in artikel 6.24 lid 3 Wro – ontwikkelen van een appartementengebouw aan Engelandlaan 270 te Zoetermeer</meta:user-defined>
    <meta:user-defined meta:name="DCTERMS.W3CDTF/DCTERMS.available">2022-07-21</meta:user-defined>
    <meta:user-defined meta:name="DCTERMS.W3CDTF/OVERHEIDop.jaargang">2022</meta:user-defined>
    <meta:user-defined meta:name="OVERHEIDop.publicationIssue">333689</meta:user-defined>
    <meta:user-defined meta:name="OVERHEIDop.GmbID/DC.identifier">gmb-2022-333689</meta:user-defined>
    <meta:user-defined meta:name="OVERHEIDop.versieInformatie"/>
  </office:meta>
</office:document-meta>
</file>