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(RESTAURATIE), KONINGIN JULIANAWEG 73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(restauratie) op het perceel Koningin Julianaweg 73 te Oranjewoud  (16-07-2022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3625</text:span><text:line-break/><text:date style:data-style-name="dag" text:fixed="true" text:date-value="2022-07-21"/><text:line-break/><text:date style:data-style-name="jaar" text:fixed="true" text:date-value="2022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3625</text:span><text:date style:data-style-name="nicedate" text:fixed="true" text:date-value="2022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3625</text:span><text:date style:data-style-name="nicedate" text:fixed="true" text:date-value="2022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WONING (RESTAURATIE), KONINGIN JULIANAWEG 73 ORANJEWOUD</meta:user-defined>
    <meta:user-defined meta:name="DCTERMS.W3CDTF/DCTERMS.available">2022-07-21</meta:user-defined>
    <meta:user-defined meta:name="DCTERMS.W3CDTF/OVERHEIDop.jaargang">2022</meta:user-defined>
    <meta:user-defined meta:name="OVERHEIDop.publicationIssue">333625</meta:user-defined>
    <meta:user-defined meta:name="OVERHEIDop.GmbID/DC.identifier">gmb-2022-333625</meta:user-defined>
    <meta:user-defined meta:name="OVERHEIDop.versieInformatie"/>
  </office:meta>
</office:document-meta>
</file>