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 Hooglandstraat 140A - OMV.22.07.002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Hooglandstraat 140A, 3036PP, kappen van 4 sierkersen in verband met ophoging en herinrichting van de Hooglandstraat (aanvraagdatum 14-07-2022, dossiernummer OMV.22.07.00222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ondertekening_naam"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31600</text:span><text:line-break/><text:date style:data-style-name="dag" text:fixed="true" text:date-value="2022-07-20"/><text:line-break/><text:date style:data-style-name="jaar" text:fixed="true" text:date-value="2022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1600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1600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Aangevraagde omgevingsvergunning (kappen) Hooglandstraat 140A - OMV.22.07.00222</meta:user-defined>
    <meta:user-defined meta:name="DCTERMS.W3CDTF/DCTERMS.available">2022-07-20</meta:user-defined>
    <meta:user-defined meta:name="DCTERMS.W3CDTF/OVERHEIDop.jaargang">2022</meta:user-defined>
    <meta:user-defined meta:name="OVERHEIDop.externeBijlage">Hooglandstraat 140A - OMV.22.07.00222|exb-2022-41146</meta:user-defined>
    <meta:user-defined meta:name="OVERHEIDop.externeBijlage">Hooglandstraat 140A - OMV.22.07.00222 - tekening|exb-2022-41147</meta:user-defined>
    <meta:user-defined meta:name="OVERHEIDop.publicationIssue">331600</meta:user-defined>
    <meta:user-defined meta:name="OVERHEIDop.GmbID/DC.identifier">gmb-2022-331600</meta:user-defined>
    <meta:user-defined meta:name="OVERHEIDop.versieInformatie"/>
  </office:meta>
</office:document-meta>
</file>