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dedeling voornemen tot verhuur gemeentebez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is voornemens om de  maatschappelijke ruimte aan Zandbos 161 te Hoofddorp te verhuren.</text:p>
            <text:p text:style-name="common-al">Het betreft een voormalige peuterspeelzaal en bestaat uit 1 lokaal, keukentje, (peuter)toiletten en buitenruimte. Bruto vloeroppervlak circa 108 m² (NEN), bouwjaar 2001. De bestemming is Enkelbestemming gemengd. </text:p>
            <text:p text:style-name="last-al">De ruimte wordt verhuurd via Schenk Makelaars, Taurusavenue 183, 2132 LS Hoofddorp, telefoon (023) 5572288. Geïnteresseerden kunnen zich melden bij Schenk Makelaars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31068</text:span><text:line-break/><text:date style:data-style-name="dag" text:fixed="true" text:date-value="2022-07-21"/><text:line-break/><text:date style:data-style-name="jaar" text:fixed="true" text:date-value="2022-07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1068</text:span><text:date style:data-style-name="nicedate" text:fixed="true" text:date-value="2022-07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331068</text:span><text:date style:data-style-name="nicedate" text:fixed="true" text:date-value="2022-07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2.5/xml/MC-DRP-Voorlichting-Web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Rubriek/DC.type">andere voorlichtingsinformatie</meta:user-defined>
    <dc:language>nl</dc:language>
    <meta:user-defined meta:name="OVERHEIDop.locatietype/OVERHEIDop.gebiedsmarkering">Adres</meta:user-defined>
    <meta:user-defined meta:name="DC.title">Mededeling voornemen tot verhuur gemeentebezit</meta:user-defined>
    <meta:user-defined meta:name="DCTERMS.W3CDTF/DCTERMS.available">2022-07-21</meta:user-defined>
    <meta:user-defined meta:name="DCTERMS.W3CDTF/OVERHEIDop.jaargang">2022</meta:user-defined>
    <meta:user-defined meta:name="OVERHEIDop.publicationIssue">331068</meta:user-defined>
    <meta:user-defined meta:name="OVERHEIDop.GmbID/DC.identifier">gmb-2022-331068</meta:user-defined>
    <meta:user-defined meta:name="OVERHEIDop.versieInformatie"/>
  </office:meta>
</office:document-meta>
</file>