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WARKRUID TEGENOVER NUMMERS 9, 11 EN 13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Warkruid tegenover nummers 9, 11 en 13 te Jubbega  (18 juli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30924</text:span><text:line-break/><text:date style:data-style-name="dag" text:fixed="true" text:date-value="2022-07-20"/><text:line-break/><text:date style:data-style-name="jaar" text:fixed="true" text:date-value="2022-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0924</text:span><text:date style:data-style-name="nicedate" text:fixed="true" text:date-value="2022-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0924</text:span><text:date style:data-style-name="nicedate" text:fixed="true" text:date-value="2022-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TIJDELIJK GEBRUIK OPENBARE RUIMTE, WARKRUID TEGENOVER NUMMERS 9, 11 EN 13 JUBBEGA</meta:user-defined>
    <meta:user-defined meta:name="DCTERMS.W3CDTF/DCTERMS.available">2022-07-20</meta:user-defined>
    <meta:user-defined meta:name="DCTERMS.W3CDTF/OVERHEIDop.jaargang">2022</meta:user-defined>
    <meta:user-defined meta:name="OVERHEIDop.publicationIssue">330924</meta:user-defined>
    <meta:user-defined meta:name="OVERHEIDop.GmbID/DC.identifier">gmb-2022-330924</meta:user-defined>
    <meta:user-defined meta:name="OVERHEIDop.versieInformatie"/>
  </office:meta>
</office:document-meta>
</file>