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ANBRENGEN VAN WALBESCHOEIING (VERVANGING), SAKE VISSERSTRJITTE NAAST NUMMER 14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aanbrengen van walbeschoeiing (vervanging) op het perceel Sake Visserstrjitte naast nummer 14 te Akkrum (17 juli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9856</text:span><text:line-break/><text:date style:data-style-name="dag" text:fixed="true" text:date-value="2022-07-19"/><text:line-break/><text:date style:data-style-name="jaar" text:fixed="true" text:date-value="2022-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9856</text:span><text:date style:data-style-name="nicedate" text:fixed="true" text:date-value="2022-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9856</text:span><text:date style:data-style-name="nicedate" text:fixed="true" text:date-value="2022-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6/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AANBRENGEN VAN WALBESCHOEIING (VERVANGING), SAKE VISSERSTRJITTE NAAST NUMMER 14 AKKRUM</meta:user-defined>
    <meta:user-defined meta:name="DCTERMS.W3CDTF/DCTERMS.available">2022-07-19</meta:user-defined>
    <meta:user-defined meta:name="DCTERMS.W3CDTF/OVERHEIDop.jaargang">2022</meta:user-defined>
    <meta:user-defined meta:name="OVERHEIDop.publicationIssue">329856</meta:user-defined>
    <meta:user-defined meta:name="OVERHEIDop.GmbID/DC.identifier">gmb-2022-329856</meta:user-defined>
    <meta:user-defined meta:name="OVERHEIDop.versieInformatie"/>
  </office:meta>
</office:document-meta>
</file>