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en besluit, Ontheffing artikel 8.3 Bouwbesluit 2012</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Witveldweg 40 Belfeld</text:span> <text:span text:style-name="artikel_kop_label"/> </text:p>
            <text:p text:style-name="al">Het college van burgemeester en wethouder van de gemeente Venlo maken bekend dat zij een verzoek tot ontheffing ingevolge het Bouwbesluit 2012 heeft ontvangen en verleend voor het buiten reguliere werktijden uitvoeren van bouwwerkzaamheden (vlinderen van vloeren) op:</text:p>
            <text:p text:style-name="al"/>
            <text:p text:style-name="al">Donderdag 27 januari 2022 tussen 19:00 uur en 24:00 uur</text:p>
            <text:p text:style-name="al">Vrijdag 28 januari 2022 tussen 00:00 uur en 04:00 uur</text:p>
            <text:p text:style-name="al">Vrijdag 28 januari 2022 tussen 19:00 uur en 24.00 uur</text:p>
            <text:p text:style-name="al">Zaterdag 29 januari 2022 tussen 00:00 uur en 04:00 uur</text:p>
            <text:p text:style-name="al">Dinsdag 8 februari 2022 tussen 19:00 uur en 24:00 uur</text:p>
            <text:p text:style-name="al">Woensdag 9 februari 2022 tussen 00:00 uur en 04:00 uur</text:p>
            <text:p text:style-name="al">Vrijdag 11 februari 2022 tussen 19:00 uur en 24.00 uur</text:p>
            <text:p text:style-name="al">Zaterdag 12 februari 2022 tussen 00:00 uur en 04:00 uur</text:p>
            <text:p text:style-name="al"/>
          </text:section>
        </text:section>
        <text:section text:name="regeling-sluiting_id1-3-2-3" text:style-name="regeling-sluiting">
          <text:section text:name="slotformulering_id1-3-2-3-1" text:style-name="slotformulering">
            <text:p text:style-name="al">Voor het inzien van de stukken behorende bij deze bekendmaking gaat u naar <text:a xlink:href="https://formulier.venlo.nl/inzien-bekendmakingen/formulier" xlink:type="simple">https://formulier.venlo.nl/inzien-bekendmakingen/formulier</text:a>. Deze stukken kunt u alleen op afspraak inzien op het stadskantoor. We nemen contact met u op voor het maken van een afspraak.</text:p>
            <text:p text:style-name="al"/>
            <text:p text:style-name="al">Indien u belanghebbende bent bij het besluit en zich niet kunt verenigen met dit besluit kunt u binnen 6 weken na de dag van bekendmaking daarvan een bezwaarschrift bij het college van burgemeester en wethouders van Venlo, Postbus 3434, 5902 RK Venlo indienen. Een bezwaarschrift schorst de werking van ons besluit niet. Als bezwaar is ingesteld is, indien - gelet op de betrokken belangen - onverwijlde spoed dat vereist, het eveneens mogelijk een voorlopige voorziening te vragen bij de president van de rechtbank te Roermond.</text:p>
            <text:p text:style-name="al"/>
            <text:p text:style-name="al">De bekendmaking van het besluit is gelijk aan de genoemde datum van het besluit.</text:p>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2861</text:span><text:line-break/><text:date style:data-style-name="dag" text:fixed="true" text:date-value="2022-01-26"/><text:line-break/><text:date style:data-style-name="jaar" text:fixed="true" text:date-value="2022-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861</text:span><text:date style:data-style-name="nicedate" text:fixed="true" text:date-value="2022-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861</text:span><text:date style:data-style-name="nicedate" text:fixed="true" text:date-value="2022-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5/xml/MC-DRP-OverigeBvAS-Web-CB.xml</meta:user-defined>
    <meta:user-defined meta:name="OVERHEID.Gemeente/DC.creator">Venlo</meta:user-defined>
    <meta:user-defined meta:name="OVERHEID.Informatietype/DC.type">officiële publicatie</meta:user-defined>
    <meta:user-defined meta:name="OVERHEIDop.Rubriek/DC.type">ander besluit van algemene strekking</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DC.source">N.v.t.</meta:user-defined>
    <meta:user-defined meta:name="DCTERMS.alternative">Ontheffing</meta:user-defined>
    <dc:language>nl</dc:language>
    <meta:user-defined meta:name="OVERHEIDop.locatietype/OVERHEIDop.gebiedsmarkering">Adres</meta:user-defined>
    <meta:user-defined meta:name="DC.title">Ontvangen aanvraag en besluit, Ontheffing artikel 8.3 Bouwbesluit 2012</meta:user-defined>
    <meta:user-defined meta:name="DCTERMS.W3CDTF/DCTERMS.available">2022-01-26</meta:user-defined>
    <meta:user-defined meta:name="DCTERMS.W3CDTF/OVERHEIDop.jaargang">2022</meta:user-defined>
    <meta:user-defined meta:name="OVERHEIDop.publicationIssue">32861</meta:user-defined>
    <meta:user-defined meta:name="OVERHEIDop.GmbID/DC.identifier">gmb-2022-32861</meta:user-defined>
    <meta:user-defined meta:name="OVERHEIDop.versieInformatie"/>
  </office:meta>
</office:document-meta>
</file>