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ZONNEPANELEN OP EEN BIJGEBOUW EN EEN BUITENUNIT (WARMTEPOMP) AAN EEN WONING, SCHOTERLANDSEWEG 53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zonnepanelen op een bijgebouw en een buitenunit (warmtepomp) aan een woning op het perceel Schoterlandseweg 53 te Jubbega (08-07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28098</text:span><text:line-break/><text:date style:data-style-name="dag" text:fixed="true" text:date-value="2022-07-19"/><text:line-break/><text:date style:data-style-name="jaar" text:fixed="true" text:date-value="2022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8098</text:span><text:date style:data-style-name="nicedate" text:fixed="true" text:date-value="2022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8098</text:span><text:date style:data-style-name="nicedate" text:fixed="true" text:date-value="2022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PLAATSEN VAN ZONNEPANELEN OP EEN BIJGEBOUW EN EEN BUITENUNIT (WARMTEPOMP) AAN EEN WONING, SCHOTERLANDSEWEG 53 JUBBEGA</meta:user-defined>
    <meta:user-defined meta:name="DCTERMS.W3CDTF/DCTERMS.available">2022-07-19</meta:user-defined>
    <meta:user-defined meta:name="DCTERMS.W3CDTF/OVERHEIDop.jaargang">2022</meta:user-defined>
    <meta:user-defined meta:name="OVERHEIDop.publicationIssue">328098</meta:user-defined>
    <meta:user-defined meta:name="OVERHEIDop.GmbID/DC.identifier">gmb-2022-328098</meta:user-defined>
    <meta:user-defined meta:name="OVERHEIDop.versieInformatie"/>
  </office:meta>
</office:document-meta>
</file>