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transformeren van de begane grond en 1e verdieping (bedrijfsruimte) naar twee appartementen en het maken van een zelfstandige opgang naar de bestaande woonruimte op de 2e  verdieping, Constant Erzeijstraat 87 te Utrecht,  HZ_WABO-21-43692</text:p>
      <text:section text:name="zakelijke-mededeling_id1-3-2" text:style-name="zakelijke-mededeling">
        <text:section text:name="zakelijke-mededeling-tekst_id1-3-2-1" text:style-name="zakelijke-mededeling-tekst">
          <text:section text:name="tekst_id1-3-2-1-1" text:style-name="tekst">
            <text:p text:style-name="common-al">Constant Erzeijstraat 87 te Utrecht</text:p>
            <text:p text:style-name="common-al">HZ_WABO-21-43692</text:p>
            <text:p text:style-name="common-al">Toelichting: Het transformeren van de begane grond en 1e verdieping (bedrijfsruimte) naar twee appartementen en het maken van een zelfstandige opgang naar de bestaande woonruimte op de 2e  verdieping</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799</text:span><text:line-break/><text:date style:data-style-name="dag" text:fixed="true" text:date-value="2022-01-26"/><text:line-break/><text:date style:data-style-name="jaar" text:fixed="true" text:date-value="2022-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799</text:span><text:date style:data-style-name="nicedate" text:fixed="true" text:date-value="2022-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799</text:span><text:date style:data-style-name="nicedate" text:fixed="true" text:date-value="2022-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30/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transformeren van de begane grond en 1e verdieping (bedrijfsruimte) naar twee appartementen en het maken van een zelfstandige opgang naar de bestaande woonruimte op de 2e  verdieping, Constant Erzeijstraat 87 te Utrecht,  HZ_WABO-21-43692</meta:user-defined>
    <meta:user-defined meta:name="DCTERMS.W3CDTF/DCTERMS.available">2022-01-26</meta:user-defined>
    <meta:user-defined meta:name="DCTERMS.W3CDTF/OVERHEIDop.jaargang">2022</meta:user-defined>
    <meta:user-defined meta:name="OVERHEIDop.publicationIssue">32799</meta:user-defined>
    <meta:user-defined meta:name="OVERHEIDop.GmbID/DC.identifier">gmb-2022-32799</meta:user-defined>
    <meta:user-defined meta:name="OVERHEIDop.versieInformatie"/>
  </office:meta>
</office:document-meta>
</file>