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Foijingaweg 59 te Kollumerpom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erpomp, Foijingaweg 59, het slopen van de bestaande aanbouwen en realiseren van nieuwe aanbouwen (brief verlenging is verstuurd op 14 juli 2022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6954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95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6954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503</meta:user-defined>
    <dc:language>nl</dc:language>
    <meta:user-defined meta:name="OVERHEIDop.locatietype/OVERHEIDop.gebiedsmarkering">Adres</meta:user-defined>
    <meta:user-defined meta:name="DC.title">Verlenging beslistermijn Foijingaweg 59 te Kollumerpomp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6954</meta:user-defined>
    <meta:user-defined meta:name="OVERHEIDop.GmbID/DC.identifier">gmb-2022-326954</meta:user-defined>
    <meta:user-defined meta:name="OVERHEIDop.versieInformatie"/>
  </office:meta>
</office:document-meta>
</file>