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er hoogte van de Bûtendykswei te Engwier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Engwierum ter hoogte van de Bûtendykswei, het aanleggen van een weg t.b.v. van een tijdelijke brug en de hiervoor benodigde tijdelijke werkzaamheden (besluit is verzonden op 14 jul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26785</text:span><text:line-break/><text:date style:data-style-name="dag" text:fixed="true" text:date-value="2022-07-20"/><text:line-break/><text:date style:data-style-name="jaar" text:fixed="true" text:date-value="2022-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6785</text:span><text:date style:data-style-name="nicedate" text:fixed="true" text:date-value="2022-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6785</text:span><text:date style:data-style-name="nicedate" text:fixed="true" text:date-value="2022-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21169</meta:user-defined>
    <dc:language>nl</dc:language>
    <meta:user-defined meta:name="OVERHEIDop.locatietype/OVERHEIDop.gebiedsmarkering">Weg</meta:user-defined>
    <meta:user-defined meta:name="DC.title">Verleende omgevingsvergunning ter hoogte van de Bûtendykswei te Engwierum</meta:user-defined>
    <meta:user-defined meta:name="DCTERMS.W3CDTF/DCTERMS.available">2022-07-20</meta:user-defined>
    <meta:user-defined meta:name="DCTERMS.W3CDTF/OVERHEIDop.jaargang">2022</meta:user-defined>
    <meta:user-defined meta:name="OVERHEIDop.publicationIssue">326785</meta:user-defined>
    <meta:user-defined meta:name="OVERHEIDop.GmbID/DC.identifier">gmb-2022-326785</meta:user-defined>
    <meta:user-defined meta:name="OVERHEIDop.versieInformatie"/>
  </office:meta>
</office:document-meta>
</file>