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GELDAUTOMAAT EN HET AANBRENGEN VAN EEN RECLAME-UITING, DRACHT 124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geldautomaat en het aanbrengen van een reclame-uiting op het perceel Dracht 124 te Heerenveen (14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6408</text:span><text:line-break/><text:date style:data-style-name="dag" text:fixed="true" text:date-value="2022-07-18"/><text:line-break/><text:date style:data-style-name="jaar" text:fixed="true" text:date-value="2022-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408</text:span><text:date style:data-style-name="nicedate" text:fixed="true" text:date-value="2022-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408</text:span><text:date style:data-style-name="nicedate" text:fixed="true" text:date-value="2022-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GELDAUTOMAAT EN HET AANBRENGEN VAN EEN RECLAME-UITING, DRACHT 124 HEERENVEEN</meta:user-defined>
    <meta:user-defined meta:name="DCTERMS.W3CDTF/DCTERMS.available">2022-07-18</meta:user-defined>
    <meta:user-defined meta:name="DCTERMS.W3CDTF/OVERHEIDop.jaargang">2022</meta:user-defined>
    <meta:user-defined meta:name="OVERHEIDop.publicationIssue">326408</meta:user-defined>
    <meta:user-defined meta:name="OVERHEIDop.GmbID/DC.identifier">gmb-2022-326408</meta:user-defined>
    <meta:user-defined meta:name="OVERHEIDop.versieInformatie"/>
  </office:meta>
</office:document-meta>
</file>