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HET GEBRUIK VAN EEN KANTOORPAND IN EEN MAATSCHAPPELIJKE FUNCTIE, DE OPSLACH 6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het gebruik van een kantoorpand in een maatschappelijke functie op het perceel De Opslach 65 te Heerenveen (11-07-2022)</text:p>
            <text:p text:style-name="common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26231</text:span><text:line-break/><text:date style:data-style-name="dag" text:fixed="true" text:date-value="2022-07-18"/><text:line-break/><text:date style:data-style-name="jaar" text:fixed="true" text:date-value="2022-07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6231</text:span><text:date style:data-style-name="nicedate" text:fixed="true" text:date-value="2022-07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6231</text:span><text:date style:data-style-name="nicedate" text:fixed="true" text:date-value="2022-07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OMGEVINGSVERGUNNING, VERANDEREN VAN HET GEBRUIK VAN EEN KANTOORPAND IN EEN MAATSCHAPPELIJKE FUNCTIE, DE OPSLACH 65 HEERENVEEN</meta:user-defined>
    <meta:user-defined meta:name="DCTERMS.W3CDTF/DCTERMS.available">2022-07-18</meta:user-defined>
    <meta:user-defined meta:name="DCTERMS.W3CDTF/OVERHEIDop.jaargang">2022</meta:user-defined>
    <meta:user-defined meta:name="OVERHEIDop.publicationIssue">326231</meta:user-defined>
    <meta:user-defined meta:name="OVERHEIDop.GmbID/DC.identifier">gmb-2022-326231</meta:user-defined>
    <meta:user-defined meta:name="OVERHEIDop.versieInformatie"/>
  </office:meta>
</office:document-meta>
</file>