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EN WOONUNIT (TIJDELIJK VOOR 6 MAANDEN), KONINGIN JULIANAWEG 76 ORANJEWOUD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woonunit (tijdelijk voor 6 maanden) op het perceel Koningin Julianaweg 76 te Oranjewoud (13 juli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3929</text:span><text:line-break/><text:date style:data-style-name="dag" text:fixed="true" text:date-value="2022-07-15"/><text:line-break/><text:date style:data-style-name="jaar" text:fixed="true" text:date-value="2022-07-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3929</text:span><text:date style:data-style-name="nicedate" text:fixed="true" text:date-value="2022-07-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3929</text:span><text:date style:data-style-name="nicedate" text:fixed="true" text:date-value="2022-07-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6/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NING OMGEVINGSVERGUNNING, PLAATSEN VAN EEN WOONUNIT (TIJDELIJK VOOR 6 MAANDEN), KONINGIN JULIANAWEG 76 ORANJEWOUD</meta:user-defined>
    <meta:user-defined meta:name="DCTERMS.W3CDTF/DCTERMS.available">2022-07-15</meta:user-defined>
    <meta:user-defined meta:name="DCTERMS.W3CDTF/OVERHEIDop.jaargang">2022</meta:user-defined>
    <meta:user-defined meta:name="OVERHEIDop.publicationIssue">323929</meta:user-defined>
    <meta:user-defined meta:name="OVERHEIDop.GmbID/DC.identifier">gmb-2022-323929</meta:user-defined>
    <meta:user-defined meta:name="OVERHEIDop.versieInformatie"/>
  </office:meta>
</office:document-meta>
</file>